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kontakt"/><text:bookmark-start text:name="__RefHeading___kontakt_1"/><text:bookmark-start text:name="kontakt"/>Kontakt<text:bookmark-end text:name="__RefHeading___kontakt_1"/><text:bookmark-end text:name="kontakt"/></text:h>
      <text:p text:style-name="Text_20_body">Zur Kontaktaufnahme mit Stefan Budian bitte eine Mail an diese Emailadresse schreiben:<text:line-break/></text:p>
      <text:p text:style-name="Text_20_body">info §ädd§ stefanbudian.de<text:line-break/>
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kontakt</dc:title>
  </office:meta>
</office:document-meta>
</file>