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49aef3765f5377b5870cd39fda4b5af.jpg"/>
  <manifest:file-entry manifest:media-type="image/jpeg" manifest:full-path="Pictures/e5cd9cadeaa49b4610a8cf0e96e73b31.jpg"/>
  <manifest:file-entry manifest:media-type="image/jpeg" manifest:full-path="Pictures/011f1437152e881b1f034512e0cf9038.jpg"/>
  <manifest:file-entry manifest:media-type="image/jpeg" manifest:full-path="Pictures/da40908732b7bfc0972e63559c0d51f9.jpeg"/>
  <manifest:file-entry manifest:media-type="image/jpeg" manifest:full-path="Pictures/e073b3b4f3d881bfcce40e6888754655.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ktuelles"/><text:bookmark-start text:name="__RefHeading___stefan_budiander_osten_des_westens_1"/><text:bookmark-start text:name="stefan_budiander_osten_des_westens"/>Stefan Budian: „Der Osten des Westens“<text:bookmark-end text:name="__RefHeading___stefan_budiander_osten_des_westens_1"/><text:bookmark-end text:name="stefan_budiander_osten_des_westens"/></text:h>
      <text:p text:style-name="Text_20_body"><text:span text:style-name="Emphasis"><text:span text:style-name="Strong_20_Emphasis">Veranstaltungen mit Literatur, Musik und bewegter Malerei</text:span></text:span><text:line-break/></text:p>
      <text:p text:style-name="Text_20_body"><draw:a xlink:type="simple" xlink:href="http://www.stefanbudian.de/zoomify/V4_Schatzbild_(Zustand 02110)"><draw:frame draw:style-name="media" draw:name="Kapitelbild: &quot;Vorspiel&quot; Legend" text:anchor-type="as-char" draw:z-index="0" svg:width="10.583333333333cm"><draw:text-box><text:p text:style-name="legendcenter"><draw:frame draw:style-name="media" draw:name="Kapitelbild: &quot;Vorspiel&quot;" text:anchor-type="as-char" draw:z-index="0" svg:width="10.583333333333cm" svg:height="5.951568627451cm"><draw:image xlink:href="Pictures/249aef3765f5377b5870cd39fda4b5af.jpg" xlink:type="simple" xlink:show="embed" xlink:actuate="onLoad"/></draw:frame>Kapitelbild: "Vorspiel"</text:p></draw:text-box></draw:frame></draw:a></text:p>
      <text:p text:style-name="Text_20_body"><text:span text:style-name="Strong_20_Emphasis">Der Osten des Westens</text:span><text:line-break/>
2017-2025 (wird fortgeführt)<text:line-break/>
Übermalungen in Öl auf Holz, 105 x 59 cm<text:line-break/>
Wandelbild-Zustand 02110</text:p>
      <text:p text:style-name="Text_20_body">Stefan Budian ist ein Künstler, Autor und Musiker, der in seinen Werken Malerei, Film, Lieder und Literatur verbindet. Seit 2017 bereist er Länder am östlichen Rand Europas; seine Begegnungen und Erfahrungen verarbeitet er künstlerisch in einem „Wandelbild“, bei dem ein Ölgemälde laufend übermalt wird, die einzelnen Bildzustände fotografisch festgehalten und zu einem Film montiert werden.  <text:a xlink:type="simple" xlink:href="https://www.stefanbudian.de/doku.php?id=v4_treasure-painting" text:style-name="Internet_20_link" text:visited-style-name="Visited_20_Internet_20_Link">Europa-Projekt "Der Osten des Westens"</text:a></text:p>
      <text:p text:style-name="Text_20_body">Neben der künstlerischen Auseinandersetzung mit Europa ist „Der Osten des Westens“ ein kulturelles Austauschprojekt, das zur Förderung von Dialog und Verständigung beiträgt. Sein 2024 erschienenes Buch „Im Osten des Westens. Reisebetrachtungen eines Malers“ ist zweisprachig (Deutsch/Polnisch) und dokumentiert seine Reflexionen über Europa (Austeria-Verlag, Krakau, ISBN: 978-83-7866-633-2). </text:p>
      <text:p text:style-name="Text_20_body">Download PDF: <text:a xlink:type="simple" xlink:href="https://www.stefanbudian.de/lib/exe/fetch.php?media=downloads:portfolio_veranstaltungen_2025_03.pdf" text:style-name="Internet_20_link" text:visited-style-name="Visited_20_Internet_20_Link">Portfolio "Der Osten des Westens"</text:a></text:p>
      <text:p text:style-name="Horizontal_20_Line"/>
      <text:h text:style-name="Heading_20_2" text:outline-level="2"><text:bookmark-start text:name="__RefHeading___kommende_veranstaltungen_2"/><text:bookmark-start text:name="kommende_veranstaltungen"/>Kommende Veranstaltungen<text:bookmark-end text:name="__RefHeading___kommende_veranstaltungen_2"/><text:bookmark-end text:name="kommende_veranstaltungen"/></text:h>
      <text:p text:style-name="Text_20_body"><draw:frame draw:style-name="medialeft" draw:name="1" text:anchor-type="paragraph" draw:z-index="1" svg:width="15.875cm" svg:height="8.922337962963cm"><draw:image xlink:href="Pictures/e5cd9cadeaa49b4610a8cf0e96e73b31.jpg" xlink:type="simple" xlink:show="embed" xlink:actuate="onLoad"/></draw:frame></text:p>
      <text:p text:style-name="Horizontal_20_Line"/>
      <text:h text:style-name="Heading_20_2" text:outline-level="2"><text:bookmark-start text:name="__RefHeading___kontaktaufnahme_3"/><text:bookmark-start text:name="kontaktaufnahme"/>Kontaktaufnahme<text:bookmark-end text:name="__RefHeading___kontaktaufnahme_3"/><text:bookmark-end text:name="kontaktaufnahme"/></text:h>
      <text:p text:style-name="Text_20_body">Wenn sie eine Aufführung meines Programmes „Der Osten des Westens: Malereifilm, Lesung und Musik“ buchen möchten, nehmen sie gerne mit mir Kontakt auf. </text:p>
      <text:p text:style-name="Text_20_body">Bericht in SWR Kultur 2024: <text:a xlink:type="simple" xlink:href="https://www.swr.de/swrkultur/kunst-und-ausstellung/der-osten-des-westens-mainzer-kuenstler-stefan-budian-engagiert-sich-fuer-europa-100.html" text:style-name="Internet_20_link" text:visited-style-name="Visited_20_Internet_20_Link">„Osten des Westens“ – Mainzer Künstler Stefan Budian wirbt für ein offenes Europa</text:a></text:p>
      <text:p text:style-name="Horizontal_20_Line"/>
      <text:h text:style-name="Heading_20_2" text:outline-level="2"><text:bookmark-start text:name="__RefHeading___stattgefundene_veranstaltungen_4"/><text:bookmark-start text:name="stattgefundene_veranstaltungen"/>Stattgefundene Veranstaltungen<text:bookmark-end text:name="__RefHeading___stattgefundene_veranstaltungen_4"/><text:bookmark-end text:name="stattgefundene_veranstaltungen"/></text:h>
      <text:h text:style-name="Heading_20_3" text:outline-level="3"><text:bookmark-start text:name="__RefHeading___der_osten_des_westens_landeszentrale_fuer_politische_bildung_mainz_5"/><text:bookmark-start text:name="der_osten_des_westens_landeszentrale_fuer_politische_bildung_mainz"/>19.02.2025: „Der Osten des Westens“, Landeszentrale für politische Bildung, Mainz<text:bookmark-end text:name="__RefHeading___der_osten_des_westens_landeszentrale_fuer_politische_bildung_mainz_5"/><text:bookmark-end text:name="der_osten_des_westens_landeszentrale_fuer_politische_bildung_mainz"/></text:h>
      <text:p text:style-name="Text_20_body"> <text:line-break/></text:p>
      <text:p text:style-name="Text_20_body">Der Mainzer Künstler und Autor Stefan Budian stellt sein deutsch-polnisches Buch „Im Osten des Westens – Reisebetrachtungen eines Malers“ vor. In Lesung, Malereifilm und Musik erleben Sie Geschichten von Begegnungen – berührend, inspirierend und nachdenklich. Budian nimmt Sie mit auf eine Reise zu Orten wie Albanien, Polen oder dem Kaukasus und erzählt von persönlichen Erlebnissen, die die Vielfalt und verbindende Kraft Europas erlebbar machen.</text:p>
      <text:p text:style-name="Text_20_body">Höhepunkte der Veranstaltung:<text:line-break/></text:p>
      <text:list text:style-name="List_20_1" text:continue-numbering="false">
        <text:list-item>
          <text:p text:style-name="List_20_1_Content_First"> Lesung aus dem Buch <text:span text:style-name="Strong_20_Emphasis">„Im Osten des Westens“</text:span></text:p>
        </text:list-item>
        <text:list-item>
          <text:p text:style-name="List_20_1_Content"> Vorstellung des aktuellen Malereifilms, der die Idee eines geeinten Europas künstlerisch aufgreift</text:p>
        </text:list-item>
        <text:list-item>
          <text:p text:style-name="List_20_1_Content"> Geschichten und Eindrücke von Reisen, die neue Perspektiven eröffnen</text:p>
        </text:list-item>
        <text:list-item>
          <text:p text:style-name="List_20_1_Content"> Songs aus dem Liederzyklus „Im Osten des Westens“</text:p>
        </text:list-item>
        <text:list-item>
          <text:p text:style-name="List_20_1_Content_Last"> Ein Abend voller Kunst, Musik und Inspiration</text:p>
        </text:list-item>
      </text:list>
      <text:p text:style-name="Text_20_body"><text:span text:style-name="Strong_20_Emphasis">Ein offenes Europa als zentrales Anliegen:</text:span> Stefan Budians Projekt <text:span text:style-name="Strong_20_Emphasis">„Der Osten des Westens“</text:span> widmet sich der Überwindung von Vorurteilen und Missverständnissen zwischen Ost und West. Die Kunst dient dabei als transformative Kraft, die den Blick auf Europa neu justiert und die Idee eines geeinten Europas stärkt. Seit 2017 sammelt Budian auf seinen Reisen Eindrücke und Erfahrungen, die zu Momentaufnahmen von Gesellschaft und Kultur geworden sind – erlebbar durch Malerei, Musik und Worte.</text:p>
      <text:p text:style-name="Horizontal_20_Line"/>
      <text:h text:style-name="Heading_20_3" text:outline-level="3"><text:bookmark-start text:name="__RefHeading___der_osten_des_westens_malereifilm_lesung_und_musik_vinarmarium_mainz_6"/><text:bookmark-start text:name="der_osten_des_westens_malereifilm_lesung_und_musik_vinarmarium_mainz"/>12.12.2024: „Der Osten des Westens“, Malereifilm, Lesung und Musik, Vinarmarium, Mainz<text:bookmark-end text:name="__RefHeading___der_osten_des_westens_malereifilm_lesung_und_musik_vinarmarium_mainz_6"/><text:bookmark-end text:name="der_osten_des_westens_malereifilm_lesung_und_musik_vinarmarium_mainz"/></text:h>
      <text:p text:style-name="Text_20_body">SWR»Kultur Vorbericht: <text:a xlink:type="simple" xlink:href="https://www.swr.de/swrkultur/kunst-und-ausstellung/der-osten-des-westens-mainzer-kuenstler-stefan-budian-engagiert-sich-fuer-europa-100.html" text:style-name="Internet_20_link" text:visited-style-name="Visited_20_Internet_20_Link">„Osten des Westens“ – Mainzer Künstler Stefan Budian wirbt für ein offenes Europa</text:a></text:p>
      <text:p text:style-name="Text_20_body"> <text:line-break/></text:p>
      <text:p text:style-name="Text_20_body">Der Künstler liest aus seinem Buch „Im Osten des Westens - Reisebetrachtungen eines Malers“ z.B. über die Länder Albanien, Ungarn oder Tschechien. Dazu läuft der aktuelle Malereifilm seines Kunstprojekts zur Verbindung der europäischen Zivilgesellschaft. Zwischendurch führt Stefan Budian einige selbst verfasste Lieder auf (Erstaufführung von „Der fast vergessene Traum“, „Budapest“ und „Fjosa darf fließen“). </text:p>
      <text:p text:style-name="Horizontal_20_Line"/>
      <text:h text:style-name="Heading_20_3" text:outline-level="3"><text:bookmark-start text:name="__RefHeading___vier_lieder_aus_der_osten_des_westens_fort_kreativ_mainz_7"/><text:bookmark-start text:name="vier_lieder_aus_der_osten_des_westens_fort_kreativ_mainz"/>16.11.24: Vier Lieder aus „Der Osten des Westens“, Fort Kreativ, Mainz<text:bookmark-end text:name="__RefHeading___vier_lieder_aus_der_osten_des_westens_fort_kreativ_mainz_7"/><text:bookmark-end text:name="vier_lieder_aus_der_osten_des_westens_fort_kreativ_mainz"/></text:h>
      <text:p text:style-name="Text_20_body">Malereifilm und Lieder</text:p>
      <text:p text:style-name="Text_20_body"> <text:line-break/></text:p>
      <text:p text:style-name="Text_20_body">Ich nutzte die offene Bühne der Veranstaltung FortKreativ in Mainz, um einem Publikum, das mit meinen Kunst- und Reiseprojekten nicht vertraut war, meine Lieder aus dem Westen des Westens vorzustellen. Ich wollte testen, wie sich die Lieder auf der Bühne anfühlen, ohne sie aus den Lesungen heraus zu inszenieren. Diese offene Bühne bietet eine gute Möglichkeit zum Experimentieren und Ausprobieren.</text:p>
      <text:p text:style-name="Text_20_body">Nach meinem Auftritt hatte ich die Gelegenheit, mit einigen Personen im Publikum zu sprechen. Einige kannte ich bereits, andere waren mir neu. Ich erfuhr mehr über die Wirkung meiner Lieder und darüber, ob sie als eigenständige Songs bestehen könnten. Die Stimmung und Atmosphäre der Situation lassen sich gut erfassen, indem man den Film anschaut.</text:p>
      <text:p text:style-name="Horizontal_20_Line"/>
      <text:h text:style-name="Heading_20_3" text:outline-level="3"><text:bookmark-start text:name="__RefHeading___vortrag_in_der_reihe_zum_thema_des_baha_i-zentrums_wiesbaden_8"/><text:bookmark-start text:name="vortrag_in_der_reihe_zum_thema_des_baha_i-zentrums_wiesbaden"/>25.10.24: Vortrag in der Reihe „Zum Thema“ des Bahá’í-Zentrums Wiesbaden<text:bookmark-end text:name="__RefHeading___vortrag_in_der_reihe_zum_thema_des_baha_i-zentrums_wiesbaden_8"/><text:bookmark-end text:name="vortrag_in_der_reihe_zum_thema_des_baha_i-zentrums_wiesbaden"/></text:h>
      <text:p text:style-name="Text_20_body">Malereifilm, Lesung und Musik</text:p>
      <text:p text:style-name="Text_20_body"><text:line-break/></text:p>
      <text:p text:style-name="Text_20_body"><draw:frame draw:style-name="mediacenter" draw:name="{{ :events:bahai-vortrag.jpg?direct&amp;400 | Legend" text:anchor-type="paragraph" draw:z-index="0" svg:width="5.2916666666667cm"><draw:text-box><text:p text:style-name="legendcenter"><draw:frame draw:style-name="mediacenter" draw:name="{{ :events:bahai-vortrag.jpg?direct&amp;400 |" text:anchor-type="paragraph" draw:z-index="2" svg:width="5.2916666666667cm" svg:height="7.4821308612119cm"><draw:image xlink:href="Pictures/011f1437152e881b1f034512e0cf9038.jpg" xlink:type="simple" xlink:show="embed" xlink:actuate="onLoad"/></draw:frame>{{ :events:bahai-vortrag.jpg?direct&amp;400 |</text:p></draw:text-box></draw:frame></text:p>
      <text:p text:style-name="Horizontal_20_Line"/>
      <text:h text:style-name="Heading_20_3" text:outline-level="3"><text:bookmark-start text:name="__RefHeading___der_osten_des_westens_vinarmarium_mainz_9"/><text:bookmark-start text:name="der_osten_des_westens_vinarmarium_mainz"/>09.10.24: „Der Osten des Westens“, Vinarmarium Mainz<text:bookmark-end text:name="__RefHeading___der_osten_des_westens_vinarmarium_mainz_9"/><text:bookmark-end text:name="der_osten_des_westens_vinarmarium_mainz"/></text:h>
      <text:p text:style-name="Text_20_body">Malereifilm, Lesung und Musik</text:p>
      <text:p text:style-name="Text_20_body">… ich möchte mal wieder ins Vinarmarium einladen. Dieses Mal geht es um einen Liederkreis zu den Buchtexten von „Im Osten des Westens“. Ich will für die Lesungen zu jedem der Kapitel einen Song schreiben. Ich habe schon einige geschrieben (Polen, Armenien, Aserbaidschan und Slowakei) und möchte diese Songs am 9. Oktober mit einem kleinen Publikum ausprobieren.</text:p>
      <text:p text:style-name="Text_20_body"> <text:line-break/></text:p>
      <text:p text:style-name="Horizontal_20_Line"/>
      <text:h text:style-name="Heading_20_3" text:outline-level="3"><text:bookmark-start text:name="__RefHeading___vortrag_in_der_reihe_gott_und_die_welt_in_der_ev._emmausgemeinde_eppstein-bremthal_10"/><text:bookmark-start text:name="vortrag_in_der_reihe_gott_und_die_welt_in_der_ev._emmausgemeinde_eppstein-bremthal"/>19.09.24: Vortrag in der Reihe „Gott und die Welt“ in der Ev. Emmausgemeinde Eppstein-Bremthal<text:bookmark-end text:name="__RefHeading___vortrag_in_der_reihe_gott_und_die_welt_in_der_ev._emmausgemeinde_eppstein-bremthal_10"/><text:bookmark-end text:name="vortrag_in_der_reihe_gott_und_die_welt_in_der_ev._emmausgemeinde_eppstein-bremthal"/></text:h>
      <text:p text:style-name="Text_20_body"><text:line-break/></text:p>
      <text:p text:style-name="Text_20_body">„In der Reihe „Über Gott und die Welt“ laden wir am Donnerstag, 19. September, um 20.00 Uhr ein.<text:line-break/>
Der Künstler Stefan Budian wirft einen Blick auf Europa, im Kontext der Zeitenwende. Der „Osten des Westens“, also die Länder, die im Warschauer Pakt das heutige Russland umgeben haben, streben – soweit es ihnen erlaubt wird – nach Europa. Was sie interessiert, ist die Freiheit.“</text:p>
      <text:p text:style-name="Text_20_body">Zitiert aus: <text:a xlink:type="simple" xlink:href="https://www.emmaus-bremthal.de/veranstaltungen/ueber-gott-und-die-welt-3" text:style-name="Internet_20_link" text:visited-style-name="Visited_20_Internet_20_Link">https://www.emmaus-bremthal.de/veranstaltungen/ueber-gott-und-die-welt-3</text:a></text:p>
      <text:p text:style-name="Horizontal_20_Line"/>
      <text:h text:style-name="Heading_20_3" text:outline-level="3"><text:bookmark-start text:name="__RefHeading___stefan_budiander_osten_des_westens_in_bruessel_11"/><text:bookmark-start text:name="stefan_budiander_osten_des_westens_in_bruessel"/>25.06.24: "Stefan Budian: Der Osten des Westens" in Brüssel<text:bookmark-end text:name="__RefHeading___stefan_budiander_osten_des_westens_in_bruessel_11"/><text:bookmark-end text:name="stefan_budiander_osten_des_westens_in_bruessel"/></text:h>
      <text:p text:style-name="Text_20_body">Buchpräsentation „Im Osten des Westens“, Malereifilm, Ausstellung und Lesung</text:p>
      <text:p text:style-name="Text_20_body"><text:line-break/></text:p>
      <text:p text:style-name="Text_20_body">Ein Mitschnitt der Eröffnung der Ausstellung „Stefan Budian: Der Osten des Westens“  in der Vertretung des Landes Rheinland-Pfalz bei der Europäischen Union. Es sprechen Dr. Hanno Pfeil (Leiter der Landesvertretung), Dr. Katarina Barley (Vizepräsidentin des Europäischen Parlamentes) und Stefan Budian (mit einer Lesung aus seinem Buch „Im Osten des Westens).</text:p>
      <text:p text:style-name="Text_20_body"><text:a xlink:type="simple" xlink:href="https://www.stefanbudian.de/doku.php?id=dokumentation:einladung-bruessel2024" text:style-name="Internet_20_link" text:visited-style-name="Visited_20_Internet_20_Link">Einladung</text:a><text:line-break/>
<text:a xlink:type="simple" xlink:href="https://www.stefanbudian.de/doku.php?id=dokumentation:vorwort-im-osten-des-westens" text:style-name="Internet_20_link" text:visited-style-name="Visited_20_Internet_20_Link">Stefan Budian: Vorwort im Buch "Im Osten des Westens"</text:a><text:line-break/>
<text:a xlink:type="simple" xlink:href="https://www.stefanbudian.de/doku.php?id=dokumentation:geleitwort-im-osten-des-westens" text:style-name="Internet_20_link" text:visited-style-name="Visited_20_Internet_20_Link">Katarina Barley: Geleitwort im Buch "Im Osten des Westens"</text:a></text:p>
      <text:p text:style-name="Horizontal_20_Line"/>
      <text:h text:style-name="Heading_20_3" text:outline-level="3"><text:bookmark-start text:name="__RefHeading___nordirland-abend_vinarmarium_mainz_12"/><text:bookmark-start text:name="nordirland-abend_vinarmarium_mainz"/>18.04.24: Nordirland-Abend, Vinarmarium Mainz<text:bookmark-end text:name="__RefHeading___nordirland-abend_vinarmarium_mainz_12"/><text:bookmark-end text:name="nordirland-abend_vinarmarium_mainz"/></text:h>
      <text:p text:style-name="Text_20_body"> <text:span text:style-name="Strong_20_Emphasis">Stefan Budian und Frank Osmers</text:span><text:line-break/>
Kunstausstellung, Lesung und irische Musik<text:line-break/></text:p>
      <text:p text:style-name="Text_20_body">Nordirland? Das liegt doch gar nicht im Osten der Europäischen Union? </text:p>
      <text:p text:style-name="Text_20_body">In den alten Mitgliedsstaaten der EU wie Deutschland und Frankreich hat sich die Idee der Europäischen Vereinigung geändert. Sie ist keine mitreißende Vision mehr, sondern nur noch eine Randbedingung des alltäglichen Lebens.
In Nordirland hat der Europäische Gedanke noch Lebenskraft. Für Nordirland war die EU eine große Chance, alte Konflikte zu überwinden. Bis zum Brexit. Plötzlich liegt dieser Teil der irischen Insel ausserhalb der EU. Ich wollte dort Menschen begegnen und hören, was das vor Ort bedeutet.</text:p>
      <text:p text:style-name="Text_20_body">UND: es gibt dort so wundervolle Musik, in der ich zusammen mit Frank Osmers an diesem Abend schwelgen will!</text:p>
      <text:p text:style-name="Text_20_body"><draw:frame draw:style-name="mediacenter" draw:name="3" text:anchor-type="paragraph" draw:z-index="3" svg:width="5.2916666666667cm" svg:height="9.4074074074074cm"><draw:image xlink:href="Pictures/da40908732b7bfc0972e63559c0d51f9.jpeg" xlink:type="simple" xlink:show="embed" xlink:actuate="onLoad"/></draw:frame></text:p>
      <text:p text:style-name="Horizontal_20_Line"/>
      <text:h text:style-name="Heading_20_3" text:outline-level="3"><text:bookmark-start text:name="__RefHeading___deutsch-polnische_lesung_vinarmarium_mainz_13"/><text:bookmark-start text:name="deutsch-polnische_lesung_vinarmarium_mainz"/>14.02.24: Deutsch-Polnische Lesung, Vinarmarium Mainz<text:bookmark-end text:name="__RefHeading___deutsch-polnische_lesung_vinarmarium_mainz_13"/><text:bookmark-end text:name="deutsch-polnische_lesung_vinarmarium_mainz"/></text:h>
      <text:p text:style-name="Text_20_body"><text:span text:style-name="Strong_20_Emphasis">Stefan Budian und Paweł Krzak</text:span><text:line-break/>
Deutsch-polnische Lesung mit Musik, Malerei und Zeichnungen</text:p>
      <text:p text:style-name="Text_20_body"><draw:frame draw:style-name="mediacenter" draw:name="4" text:anchor-type="paragraph" draw:z-index="4" svg:width="5.2916666666667cm" svg:height="9.4074074074074cm"><draw:image xlink:href="Pictures/e073b3b4f3d881bfcce40e6888754655.jpeg" xlink:type="simple" xlink:show="embed" xlink:actuate="onLoad"/></draw:frame></text:p>
      <text:p text:style-name="Text_20_body">Stefan Budian liest aus seinem Buch „Im Osten des Westens, Reisebetrachtungen eines Malers“, das 2024 in Krakau auf Polnisch und Deutsch erscheinen wird. Übersetzt wurden die Texte von Paweł Krzak, der Auszüge aus seiner Übersetzungen vorlesen wird. Umrahmt werden die Lesungen mit Gedichten, Liedern und Gesprächen aus und über Pol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aktuelles</dc:title>
  </office:meta>
</office:document-meta>
</file>