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5c7636a2330d09f74389187d772b6ea.jpg"/>
  <manifest:file-entry manifest:media-type="image/jpeg" manifest:full-path="Pictures/7daf6b4b1060cb54fb68bdedb964e092.jpg"/>
  <manifest:file-entry manifest:media-type="image/jpeg" manifest:full-path="Pictures/d7f2885c8ef7a933541098bf46a624b8.jpg"/>
  <manifest:file-entry manifest:media-type="image/jpeg" manifest:full-path="Pictures/148e10c0a6759aa86a0025203f0ba5dd.jpg"/>
  <manifest:file-entry manifest:media-type="image/jpeg" manifest:full-path="Pictures/b6b161dc089826991a4d6d37936443c9.jpg"/>
  <manifest:file-entry manifest:media-type="image/jpeg" manifest:full-path="Pictures/bf0afaedbfcaad0f7c9c576d49ae7b35.jpg"/>
  <manifest:file-entry manifest:media-type="image/jpeg" manifest:full-path="Pictures/68e4781bea0c9d673a8151f4687e334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rtwork:im-osten-des-westens-zeichnungen"/>Zu den <text:a xlink:type="simple" xlink:href="https://www.stefanbudian.de/doku.php?id=logbuch" text:style-name="Internet_20_link" text:visited-style-name="Visited_20_Internet_20_Link">Reiseberichten</text:a></text:p>
      <text:h text:style-name="Heading_20_1" text:outline-level="1"><text:bookmark-start text:name="__RefHeading___zeichnungen_fuer_ein_projekt_der_europaeischen_zivilgesellschaft_1"/><text:bookmark-start text:name="zeichnungen_fuer_ein_projekt_der_europaeischen_zivilgesellschaft"/>Zeichnungen für ein Projekt der Europäischen Zivilgesellschaft<text:bookmark-end text:name="__RefHeading___zeichnungen_fuer_ein_projekt_der_europaeischen_zivilgesellschaft_1"/><text:bookmark-end text:name="zeichnungen_fuer_ein_projekt_der_europaeischen_zivilgesellschaft"/></text:h>
      <text:p text:style-name="Text_20_body">Aus der Reihe dieser Zeichnungen wird die Buchveröffentlichung „<text:a xlink:type="simple" xlink:href="https://www.stefanbudian.de/lib/exe/fetch.php?media=artwork:galerie:im-osten-des-westens:aufruf_an_die_europaeische_zivilgesellschaft_2023-12-15_.pdf" text:style-name="Internet_20_link" text:visited-style-name="Visited_20_Internet_20_Link">Im Osten des Westens</text:a>“ illustruiert. Gleichzeitzig finanziert der Verkauf der Originalzeichnungen den Druck des Buches und eine geplante begleitende Internetkampagne. Die Käufer*innen der Zeichnungen werden im Buch als Unterstützer*innen benannt.</text:p>
      <text:p text:style-name="Text_20_body">(Alle Zeichnungen: 30×21 cm; Farbholzstift auf Papier.)</text:p>
      <text:p text:style-name="Text_20_body"><draw:frame draw:style-name="mediacenter" draw:name="0" text:anchor-type="paragraph" draw:z-index="0" svg:width="10.583333333333cm" svg:height="14.969354078265cm"><draw:image xlink:href="Pictures/25c7636a2330d09f74389187d772b6ea.jpg" xlink:type="simple" xlink:show="embed" xlink:actuate="onLoad"/></draw:frame></text:p>
      <text:p text:style-name="Plugin_DivAlign2_Center">Im Osten des Westens (E-327-O-326)</text:p>
      <text:p text:style-name="Horizontal_20_Line"/>
      <text:p text:style-name="Text_20_body"><draw:frame draw:style-name="mediacenter" draw:name="1" text:anchor-type="paragraph" draw:z-index="1" svg:width="10.583333333333cm" svg:height="14.969354078265cm"><draw:image xlink:href="Pictures/7daf6b4b1060cb54fb68bdedb964e092.jpg" xlink:type="simple" xlink:show="embed" xlink:actuate="onLoad"/></draw:frame></text:p>
      <text:p text:style-name="Plugin_DivAlign2_Center">Im Osten des Westens (L-456-B-230)</text:p>
      <text:p text:style-name="Horizontal_20_Line"/>
      <text:p text:style-name="Text_20_body"><draw:frame draw:style-name="mediacenter" draw:name="2" text:anchor-type="paragraph" draw:z-index="2" svg:width="10.583333333333cm" svg:height="14.969354078265cm"><draw:image xlink:href="Pictures/d7f2885c8ef7a933541098bf46a624b8.jpg" xlink:type="simple" xlink:show="embed" xlink:actuate="onLoad"/></draw:frame></text:p>
      <text:p text:style-name="Plugin_DivAlign2_Center">Im Osten des Westens (D-543-P-410)</text:p>
      <text:p text:style-name="Horizontal_20_Line"/>
      <text:p text:style-name="Text_20_body"><draw:frame draw:style-name="mediacenter" draw:name="3" text:anchor-type="paragraph" draw:z-index="3" svg:width="10.583333333333cm" svg:height="14.969354078265cm"><draw:image xlink:href="Pictures/148e10c0a6759aa86a0025203f0ba5dd.jpg" xlink:type="simple" xlink:show="embed" xlink:actuate="onLoad"/></draw:frame></text:p>
      <text:p text:style-name="Plugin_DivAlign2_Center">Im Osten des Westens (Q-188-V-301)</text:p>
      <text:p text:style-name="Horizontal_20_Line"/>
      <text:p text:style-name="Text_20_body"><draw:frame draw:style-name="mediacenter" draw:name="4" text:anchor-type="paragraph" draw:z-index="4" svg:width="10.583333333333cm" svg:height="14.969354078265cm"><draw:image xlink:href="Pictures/b6b161dc089826991a4d6d37936443c9.jpg" xlink:type="simple" xlink:show="embed" xlink:actuate="onLoad"/></draw:frame></text:p>
      <text:p text:style-name="Plugin_DivAlign2_Center">Im Osten des Westens (J-602-V-390)</text:p>
      <text:p text:style-name="Horizontal_20_Line"/>
      <text:p text:style-name="Text_20_body"><draw:frame draw:style-name="mediacenter" draw:name="5" text:anchor-type="paragraph" draw:z-index="5" svg:width="10.583333333333cm" svg:height="14.969354078265cm"><draw:image xlink:href="Pictures/bf0afaedbfcaad0f7c9c576d49ae7b35.jpg" xlink:type="simple" xlink:show="embed" xlink:actuate="onLoad"/></draw:frame></text:p>
      <text:p text:style-name="Plugin_DivAlign2_Center">Im Osten des Westens (K-109-S-233)</text:p>
      <text:p text:style-name="Horizontal_20_Line"/>
      <text:p text:style-name="Text_20_body"><draw:frame draw:style-name="mediacenter" draw:name="6" text:anchor-type="paragraph" draw:z-index="6" svg:width="10.583333333333cm" svg:height="14.969354078265cm"><draw:image xlink:href="Pictures/68e4781bea0c9d673a8151f4687e3347.jpg" xlink:type="simple" xlink:show="embed" xlink:actuate="onLoad"/></draw:frame></text:p>
      <text:p text:style-name="Plugin_DivAlign2_Center">Im Osten des Westens (Z-133-F-501)</text:p>
      <text:p text:style-name="Horizontal_20_Line"/>
      <text:p text:style-name="Horizontal_20_Line"/>
      <text:p text:style-name="Text_20_body">Zu den <text:a xlink:type="simple" xlink:href="https://www.stefanbudian.de/doku.php?id=logbuch" text:style-name="Internet_20_link" text:visited-style-name="Visited_20_Internet_20_Link">Reisebericht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rtwork:im-osten-des-westens-zeichnungen</dc:title>
  </office:meta>
</office:document-meta>
</file>