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dfca3498853102ecbecc0c5a890591.png"/>
  <manifest:file-entry manifest:media-type="image/jpeg" manifest:full-path="Pictures/9f25491ef281ebaedf91684d95aa6582.jpg"/>
  <manifest:file-entry manifest:media-type="image/jpeg" manifest:full-path="Pictures/660efb9bec56e47d9915124f451dcbb8.jpg"/>
  <manifest:file-entry manifest:media-type="image/jpeg" manifest:full-path="Pictures/d546692e0f58c8f3ffeee60b348d7fe0.jpg"/>
  <manifest:file-entry manifest:media-type="image/jpeg" manifest:full-path="Pictures/6784b154661d2f70f5f1ba915d748da9.jpg"/>
  <manifest:file-entry manifest:media-type="image/jpeg" manifest:full-path="Pictures/ab249919cc273bde013db335816c8aac.jpg"/>
  <manifest:file-entry manifest:media-type="image/jpeg" manifest:full-path="Pictures/7b55df7f51ab79394ca50b547c0c547b.jpg"/>
  <manifest:file-entry manifest:media-type="image/jpeg" manifest:full-path="Pictures/eaa163dcb2aa32e60b998910abba6ef8.jpg"/>
  <manifest:file-entry manifest:media-type="image/jpeg" manifest:full-path="Pictures/e0214292fcf46603f23461ac8f66a492.jpg"/>
  <manifest:file-entry manifest:media-type="image/jpeg" manifest:full-path="Pictures/4759e4b81144ab2adff3b66b5cedc17e.jpg"/>
  <manifest:file-entry manifest:media-type="image/jpeg" manifest:full-path="Pictures/b4af61f9f2f5c0948be7e749631e9bbc.jpg"/>
  <manifest:file-entry manifest:media-type="image/jpeg" manifest:full-path="Pictures/6882acd320dcfdc046a47cd7303673e3.jpg"/>
  <manifest:file-entry manifest:media-type="image/jpeg" manifest:full-path="Pictures/4a219915801f7ab64fea7db9d63b2f29.jpg"/>
  <manifest:file-entry manifest:media-type="image/jpeg" manifest:full-path="Pictures/295d686226944668ab723e1580774403.jpg"/>
  <manifest:file-entry manifest:media-type="image/jpeg" manifest:full-path="Pictures/4b22239cccad6ac985c645c08f18e5b6.jpg"/>
  <manifest:file-entry manifest:media-type="image/jpeg" manifest:full-path="Pictures/7573cbee7e6df49146f4af03f288977d.jpg"/>
  <manifest:file-entry manifest:media-type="image/jpeg" manifest:full-path="Pictures/4279b577227fad01007f70e7156d70a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twork:states"/>Insgesamt gibt es bisher 2110 <text:a xlink:type="simple" xlink:href="https://www.stefanbudian.de/doku.php?id=text:einzel_bildzustaende" text:style-name="Internet_20_link" text:visited-style-name="Visited_20_Internet_20_Link">Bildzustände</text:a>. Von allen Bildzuständen sind Reproduktion (31×56 cm) zum Preis von 90.-€ erhältlich. Hier einige Beispiele:<text:line-break/>
(Das Symbol <draw:a xlink:type="simple" xlink:href="http://www.stefanbudian.de/V4/index.html?s=pano12665&amp;skipintro=true"><draw:frame draw:style-name="media" draw:name="Einzelzustände im V4-Areal Legend" text:anchor-type="as-char" draw:z-index="0" svg:width="0.79375cm"><draw:text-box><text:p text:style-name="legendcenter"><draw:frame draw:style-name="media" draw:name="Einzelzustände im V4-Areal" text:anchor-type="as-char" draw:z-index="0" svg:width="0.79375cm" svg:height="0.79375cm"><draw:image xlink:href="Pictures/5ddfca3498853102ecbecc0c5a890591.png" xlink:type="simple" xlink:show="embed" xlink:actuate="onLoad"/></draw:frame>Einzelzustände im V4-Areal</text:p></draw:text-box></draw:frame></draw:a> führt zur Zisternen-Präsentation in der V4-Anlage.)</text:p>
      <text:h text:style-name="Heading_20_2" text:outline-level="2"><text:bookmark-start text:name="__RefHeading___das_visegrad4_schatzbildeinzelne_bild-zustaende_1"/><text:bookmark-start text:name="das_visegrad4_schatzbildeinzelne_bild-zustaende"/>Das Visegrad4 Schatzbild: einzelne Bild-Zustände<text:bookmark-end text:name="__RefHeading___das_visegrad4_schatzbildeinzelne_bild-zustaende_1"/><text:bookmark-end text:name="das_visegrad4_schatzbildeinzelne_bild-zustaend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center" draw:name="1" text:anchor-type="paragraph" draw:z-index="1" svg:width="5.55625cm" svg:height="3.1245735294118cm"><draw:image xlink:href="Pictures/9f25491ef281ebaedf91684d95aa6582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2" text:anchor-type="paragraph" draw:z-index="2" svg:width="5.55625cm" svg:height="3.1245735294118cm"><draw:image xlink:href="Pictures/660efb9bec56e47d9915124f451dcbb8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3" text:anchor-type="paragraph" draw:z-index="3" svg:width="5.55625cm" svg:height="3.1245735294118cm"><draw:image xlink:href="Pictures/d546692e0f58c8f3ffeee60b348d7fe0.jpg" xlink:type="simple" xlink:show="embed" xlink:actuate="onLoad"/></draw:frame>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Nr. 00097</text:span><text:line-break/><draw:a xlink:type="simple" xlink:href="http://www.stefanbudian.de/V4/index.html?s=pano12694&amp;h=-141.17&amp;v=-0.4&amp;f=8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4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 </text:p>
          </table:table-cell>
          <table:table-cell office:value-type="string" table:style-name="tablecell">
            <text:p text:style-name="tablealigncenter">  <text:span text:style-name="Strong_20_Emphasis">Nr. 00150</text:span><text:line-break/><draw:a xlink:type="simple" xlink:href="http://www.stefanbudian.de/V4/index.html?s=pano12697&amp;h=-159.5&amp;v=-8&amp;f=10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5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   </text:p>
          </table:table-cell>
          <table:table-cell office:value-type="string" table:style-name="tablecell">
            <text:p text:style-name="tablealigncenter">  <text:span text:style-name="Strong_20_Emphasis">Nr. 00359</text:span><text:line-break/><draw:a xlink:type="simple" xlink:href="http://www.stefanbudian.de/V4/index.html?s=pano12715&amp;h=-57.3&amp;v=-7.5&amp;f=8.85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6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7" text:anchor-type="paragraph" draw:z-index="7" svg:width="5.55625cm" svg:height="3.1245735294118cm"><draw:image xlink:href="Pictures/6784b154661d2f70f5f1ba915d748da9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8" text:anchor-type="paragraph" draw:z-index="8" svg:width="5.55625cm" svg:height="3.1245735294118cm"><draw:image xlink:href="Pictures/ab249919cc273bde013db335816c8aac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9" text:anchor-type="paragraph" draw:z-index="9" svg:width="5.55625cm" svg:height="3.1245735294118cm"><draw:image xlink:href="Pictures/7b55df7f51ab79394ca50b547c0c547b.jpg" xlink:type="simple" xlink:show="embed" xlink:actuate="onLoad"/></draw:frame>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Nr. 00443</text:span><text:line-break/><draw:a xlink:type="simple" xlink:href="http://www.stefanbudian.de/V4/index.html?s=pano12717&amp;h=-128.5&amp;v=-7.598&amp;f=8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10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</text:p>
          </table:table-cell>
          <table:table-cell office:value-type="string" table:style-name="tablecell">
            <text:p text:style-name="tablealigncenter">  <text:span text:style-name="Strong_20_Emphasis">Nr. 00552</text:span><text:line-break/><draw:a xlink:type="simple" xlink:href="http://www.stefanbudian.de/V4/index.html?s=pano12719&amp;h=-50.1&amp;v=-7.65&amp;f=10.1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11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</text:p>
          </table:table-cell>
          <table:table-cell office:value-type="string" table:style-name="tablecell">
            <text:p text:style-name="tablealigncenter">  <text:span text:style-name="Strong_20_Emphasis">Nr. 00608</text:span><text:line-break/><draw:a xlink:type="simple" xlink:href="http://www.stefanbudian.de/V4/index.html?s=pano12721&amp;h=-51.4&amp;v=-14.3&amp;f=8.83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12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3" text:anchor-type="paragraph" draw:z-index="13" svg:width="5.55625cm" svg:height="3.1245735294118cm"><draw:image xlink:href="Pictures/eaa163dcb2aa32e60b998910abba6ef8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14" text:anchor-type="paragraph" draw:z-index="14" svg:width="5.55625cm" svg:height="3.1245735294118cm"><draw:image xlink:href="Pictures/e0214292fcf46603f23461ac8f66a492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15" text:anchor-type="paragraph" draw:z-index="15" svg:width="5.55625cm" svg:height="3.1245735294118cm"><draw:image xlink:href="Pictures/4759e4b81144ab2adff3b66b5cedc17e.jpg" xlink:type="simple" xlink:show="embed" xlink:actuate="onLoad"/></draw:frame>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Nr. 00661</text:span><text:line-break/><draw:a xlink:type="simple" xlink:href="http://www.stefanbudian.de/V4/index.html?s=pano12721&amp;h=-93.3&amp;v=-4.2&amp;f=9.75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16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</text:p>
          </table:table-cell>
          <table:table-cell office:value-type="string" table:style-name="tablecell">
            <text:p text:style-name="tablealigncenter">  <text:span text:style-name="Strong_20_Emphasis">Nr. 00756</text:span><text:line-break/><draw:a xlink:type="simple" xlink:href="http://www.stefanbudian.de/V4/index.html?s=pano12723&amp;h=21.26&amp;v=-6.97&amp;f=8.3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17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</text:p>
          </table:table-cell>
          <table:table-cell office:value-type="string" table:style-name="tablecell">
            <text:p text:style-name="tablealigncenter">  <text:span text:style-name="Strong_20_Emphasis">Nr. 00798</text:span><text:line-break/><draw:a xlink:type="simple" xlink:href="http://www.stefanbudian.de/V4/index.html?s=pano12723&amp;h=32.3&amp;v=-0.61&amp;f=9.5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18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9" text:anchor-type="paragraph" draw:z-index="19" svg:width="5.55625cm" svg:height="3.1245735294118cm"><draw:image xlink:href="Pictures/b4af61f9f2f5c0948be7e749631e9bbc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20" text:anchor-type="paragraph" draw:z-index="20" svg:width="5.55625cm" svg:height="3.1245735294118cm"><draw:image xlink:href="Pictures/6882acd320dcfdc046a47cd7303673e3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21" text:anchor-type="paragraph" draw:z-index="21" svg:width="5.55625cm" svg:height="3.1245735294118cm"><draw:image xlink:href="Pictures/4a219915801f7ab64fea7db9d63b2f29.jpg" xlink:type="simple" xlink:show="embed" xlink:actuate="onLoad"/></draw:frame>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Nr. 00876</text:span><text:line-break/><draw:a xlink:type="simple" xlink:href="http://www.stefanbudian.de/V4/index.html?s=pano12725&amp;h=45.4&amp;v=-3.6&amp;f=8.8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22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  </text:p>
          </table:table-cell>
          <table:table-cell office:value-type="string" table:style-name="tablecell">
            <text:p text:style-name="tablealigncenter">  <text:span text:style-name="Strong_20_Emphasis">Nr. 01169</text:span><text:line-break/><draw:a xlink:type="simple" xlink:href="http://www.stefanbudian.de/V4/index.html?s=pano12731&amp;h=74.57&amp;v=-4,1&amp;f=8.84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23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</text:p>
          </table:table-cell>
          <table:table-cell office:value-type="string" table:style-name="tablecell">
            <text:p text:style-name="tablealigncenter">  <text:span text:style-name="Strong_20_Emphasis">Nr. 01261</text:span><text:line-break/><draw:a xlink:type="simple" xlink:href="http://www.stefanbudian.de/V4/index.html?s=pano12733&amp;h=51.1&amp;v=-4&amp;f=8.83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24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25" text:anchor-type="paragraph" draw:z-index="25" svg:width="5.55625cm" svg:height="3.1245735294118cm"><draw:image xlink:href="Pictures/295d686226944668ab723e1580774403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26" text:anchor-type="paragraph" draw:z-index="26" svg:width="5.55625cm" svg:height="3.1245735294118cm"><draw:image xlink:href="Pictures/4b22239cccad6ac985c645c08f18e5b6.jpg" xlink:type="simple" xlink:show="embed" xlink:actuate="onLoad"/></draw:frame>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draw:frame draw:style-name="mediacenter" draw:name="27" text:anchor-type="paragraph" draw:z-index="27" svg:width="5.55625cm" svg:height="3.1245735294118cm"><draw:image xlink:href="Pictures/7573cbee7e6df49146f4af03f288977d.jpg" xlink:type="simple" xlink:show="embed" xlink:actuate="onLoad"/></draw:frame>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Nr. 01340</text:span><text:line-break/><draw:a xlink:type="simple" xlink:href="http://www.stefanbudian.de/V4/index.html?s=pano12736&amp;h=188,4&amp;v=-11.6&amp;f=8.85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28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</text:p>
          </table:table-cell>
          <table:table-cell office:value-type="string" table:style-name="tablecell">
            <text:p text:style-name="tablealigncenter">  <text:span text:style-name="Strong_20_Emphasis">Nr. 01593</text:span><text:line-break/><draw:a xlink:type="simple" xlink:href="http://www.stefanbudian.de/V4/index.html?s=pano12740&amp;h=159.2&amp;v=-0.51&amp;f=8.28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29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</text:p>
          </table:table-cell>
          <table:table-cell office:value-type="string" table:style-name="tablecell">
            <text:p text:style-name="tablealigncenter">  <text:span text:style-name="Strong_20_Emphasis">Nr. 01907</text:span><text:line-break/><draw:a xlink:type="simple" xlink:href="http://www.stefanbudian.de/V4/index.html?s=pano12748&amp;h=-105.33&amp;v=-14.23&amp;f=8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30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center" draw:name="31" text:anchor-type="paragraph" draw:z-index="31" svg:width="5.55625cm" svg:height="3.1245735294118cm"><draw:image xlink:href="Pictures/4279b577227fad01007f70e7156d70a5.jpg" xlink:type="simple" xlink:show="embed" xlink:actuate="onLoad"/></draw:frame>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text:span text:style-name="Strong_20_Emphasis">Nr. 02110</text:span><text:line-break/><draw:a xlink:type="simple" xlink:href="http://www.stefanbudian.de/V4/index.html?s=pano12752&amp;h=-39.3&amp;v=-15.3&amp;f=8&amp;skipintro=true"><draw:frame draw:style-name="media" draw:name="Einzelzustände im V4-Areal Legend" text:anchor-type="as-char" draw:z-index="0" svg:width="0.66145833333333cm"><draw:text-box><text:p text:style-name="legendcenter"><draw:frame draw:style-name="media" draw:name="Einzelzustände im V4-Areal" text:anchor-type="as-char" draw:z-index="32" svg:width="0.66145833333333cm" svg:height="0.66145833333333cm"><draw:image xlink:href="Pictures/5ddfca3498853102ecbecc0c5a890591.png" xlink:type="simple" xlink:show="embed" xlink:actuate="onLoad"/></draw:frame>Einzelzustände im V4-Areal</text:p></draw:text-box></draw:frame></draw:a>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twork:states</dc:title>
  </office:meta>
</office:document-meta>
</file>