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32f107504b02556ec027a8e5ce63403.jpg"/>
  <manifest:file-entry manifest:media-type="image/jpeg" manifest:full-path="Pictures/c6b897f423acb81917a1da24918d6996.jpg"/>
  <manifest:file-entry manifest:media-type="image/jpeg" manifest:full-path="Pictures/1fa99742943c8c67dc93e1f152ffe289.jpg"/>
  <manifest:file-entry manifest:media-type="image/jpeg" manifest:full-path="Pictures/d3534708a54f9d1a4c5a29c4e209de4d.jpg"/>
  <manifest:file-entry manifest:media-type="image/jpeg" manifest:full-path="Pictures/d6f43d0b0532f2506b7542e6331082a3.jpg"/>
  <manifest:file-entry manifest:media-type="image/jpeg" manifest:full-path="Pictures/7231b8f9a34b92c3e1f75f6dbc753f3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twork:zeichnungen"/><text:bookmark-start text:name="__RefHeading___zeichnungen_1"/><text:bookmark-start text:name="zeichnungen"/>Zeichnungen<text:bookmark-end text:name="__RefHeading___zeichnungen_1"/><text:bookmark-end text:name="zeichnungen"/></text:h>
      <text:p text:style-name="Text_20_body">Zeichnungen, könnte ich sagen, sind wie der Quell-Code meiner künstlerischen Arbeit. Das gilt für alles - und auch für die V4-Anlage, in der viele Dinge zuerst als Zeichnung entstanden sind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alerie der Reihe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Titel der Serie, Daten und Preis                                                                              </text:p>
          </table:table-cell>
          <table:table-cell office:value-type="string" table:style-name="tableheader">
            <text:p text:style-name="Table_20_Heading"> Ort in der V4-Anlage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Galerien/Visegrad_Zeichnungen_001"><draw:frame draw:style-name="media" draw:name="0" text:anchor-type="as-char" draw:z-index="0" svg:width="9.2075cm" svg:height="6.1383333333333cm"><draw:image xlink:href="Pictures/c32f107504b02556ec027a8e5ce63403.jpg" xlink:type="simple" xlink:show="embed" xlink:actuate="onLoad"/></draw:frame></draw:a>            </text:p>
          </table:table-cell>
          <table:table-cell office:value-type="string" table:style-name="tablecell">
            <text:p text:style-name="tablealignleft"> <text:span text:style-name="Strong_20_Emphasis">„Visegrad Serie 01“</text:span><text:line-break/> 2018 <text:line-break/> Zeichnung auf Papier<text:line-break/>24×36 cm<text:line-break/> <text:line-break/><text:span text:style-name="Strong_20_Emphasis">Preis: je 250.-€</text:span>                </text:p>
          </table:table-cell>
          <table:table-cell office:value-type="string" table:style-name="tablecell">
            <text:p text:style-name="tablealignleft"> <draw:a xlink:type="simple" xlink:href="http://www.stefanbudian.de/V4/index.html?s=pano2484&amp;h=204.16&amp;v=-3.43&amp;f=39.76&amp;skipintro=true"><draw:frame draw:style-name="media" draw:name="im &quot;Roten Salon&quot; Legend" text:anchor-type="as-char" draw:z-index="0" svg:width="7.9375cm"><draw:text-box><text:p text:style-name="legendcenter"><draw:frame draw:style-name="media" draw:name="im &quot;Roten Salon&quot;" text:anchor-type="as-char" draw:z-index="1" svg:width="7.9375cm" svg:height="8.493125cm"><draw:image xlink:href="Pictures/c6b897f423acb81917a1da24918d6996.jpg" xlink:type="simple" xlink:show="embed" xlink:actuate="onLoad"/></draw:frame>im "Roten Salon"</text:p></draw:text-box></draw:frame></draw:a>  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Galerien/Visegrad_Zeichnungen_002"><draw:frame draw:style-name="media" draw:name="2" text:anchor-type="as-char" draw:z-index="2" svg:width="9.2075cm" svg:height="6.50875cm"><draw:image xlink:href="Pictures/1fa99742943c8c67dc93e1f152ffe289.jpg" xlink:type="simple" xlink:show="embed" xlink:actuate="onLoad"/></draw:frame></draw:a>            </text:p>
          </table:table-cell>
          <table:table-cell office:value-type="string" table:style-name="tablecell">
            <text:p text:style-name="tablealignleft"> <text:span text:style-name="Strong_20_Emphasis">„Visegrad Serie 02“</text:span><text:line-break/> 2018 <text:line-break/> Zeichnung auf Papier<text:line-break/>21×29,7 cm<text:line-break/> <text:line-break/><text:span text:style-name="Strong_20_Emphasis">Preis: je 200.-€</text:span>              </text:p>
          </table:table-cell>
          <table:table-cell office:value-type="string" table:style-name="tablecell">
            <text:p text:style-name="tablealignleft"> <draw:a xlink:type="simple" xlink:href="http://www.stefanbudian.de/V4/index.html?s=pano2484&amp;h=-109.44&amp;v=-0.94&amp;f=17.17&amp;skipintro=true"><draw:frame draw:style-name="media" draw:name="im &quot;Roten Salon&quot; Legend" text:anchor-type="as-char" draw:z-index="0" svg:width="7.9375cm"><draw:text-box><text:p text:style-name="legendcenter"><draw:frame draw:style-name="media" draw:name="im &quot;Roten Salon&quot;" text:anchor-type="as-char" draw:z-index="3" svg:width="7.9375cm" svg:height="9.8425cm"><draw:image xlink:href="Pictures/d3534708a54f9d1a4c5a29c4e209de4d.jpg" xlink:type="simple" xlink:show="embed" xlink:actuate="onLoad"/></draw:frame>im "Roten Salon"</text:p></draw:text-box></draw:frame></draw:a>  </text:p>
          </table:table-cell>
        </table:table-row>
        <table:table-row>
          <table:table-cell office:value-type="string" table:style-name="tablecell">
            <text:p text:style-name="tablealignleft"> <draw:a xlink:type="simple" xlink:href="http://www.stefanbudian.de/Galerien/Visegrad_Zeichnungen_003_Stapellauf"><draw:frame draw:style-name="media" draw:name="4" text:anchor-type="as-char" draw:z-index="4" svg:width="9.2075cm" svg:height="6.50875cm"><draw:image xlink:href="Pictures/d6f43d0b0532f2506b7542e6331082a3.jpg" xlink:type="simple" xlink:show="embed" xlink:actuate="onLoad"/></draw:frame></draw:a>  </text:p>
          </table:table-cell>
          <table:table-cell office:value-type="string" table:style-name="tablecell">
            <text:p text:style-name="tablealignleft"> <text:span text:style-name="Strong_20_Emphasis">„Visegrad Serie 03, Stapellauf“</text:span><text:line-break/> 2019 <text:line-break/> Zeichnung auf Papier<text:line-break/>21×29,7 cm<text:line-break/> <text:line-break/><text:span text:style-name="Strong_20_Emphasis">Preis: je 200.-€</text:span>  </text:p>
          </table:table-cell>
          <table:table-cell office:value-type="string" table:style-name="tablecell">
            <text:p text:style-name="tablealignleft"> <draw:a xlink:type="simple" xlink:href="https://www.stefanbudian.de/V4/Areal/index.html#node8,270.17,0.55,20.25,4"><draw:frame draw:style-name="media" draw:name="im &quot;Roten Salon&quot; Legend" text:anchor-type="as-char" draw:z-index="0" svg:width="7.9375cm"><draw:text-box><text:p text:style-name="legendcenter"><draw:frame draw:style-name="media" draw:name="im &quot;Roten Salon&quot;" text:anchor-type="as-char" draw:z-index="5" svg:width="7.9375cm" svg:height="6.0060416666667cm"><draw:image xlink:href="Pictures/7231b8f9a34b92c3e1f75f6dbc753f30.jpg" xlink:type="simple" xlink:show="embed" xlink:actuate="onLoad"/></draw:frame>im "Roten Salon"</text:p></draw:text-box></draw:frame></draw:a>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zeichnungen</dc:title>
  </office:meta>
</office:document-meta>
</file>