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astofthewest:jerewan2026:gipfel"/><text:bookmark-start text:name="__RefHeading___der_epg-gipfel_jerewan_4._mai_2026_1"/><text:bookmark-start text:name="der_epg-gipfel_jerewan_4._mai_2026"/>Der EPG-Gipfel — Jerewan, 4. Mai 2026<text:bookmark-end text:name="__RefHeading___der_epg-gipfel_jerewan_4._mai_2026_1"/><text:bookmark-end text:name="der_epg-gipfel_jerewan_4._mai_2026"/></text:h>
      <text:h text:style-name="Heading_20_2" text:outline-level="2"><text:bookmark-start text:name="__RefHeading___was_die_epg_ist_2"/><text:bookmark-start text:name="was_die_epg_ist"/>Was die EPG ist<text:bookmark-end text:name="__RefHeading___was_die_epg_ist_2"/><text:bookmark-end text:name="was_die_epg_ist"/></text:h>
      <text:p text:style-name="Text_20_body">Die Europäische Politische Gemeinschaft ist kein EU-Gremium. Sie hat keine Satzung, kein Sekretariat, keine Beschlussfähigkeit. Sie ist ein Gesprächsforum — informell, zwischenstaatlich, ohne bindende Ergebnisse. Sie bringt europäische und vorderasiatische Staaten zusammen in Bereichen wie Politik, Sicherheit, Energie, Verkehr, Investitionen und Infrastruktur.</text:p>
      <text:p text:style-name="Text_20_body">Der erste EPG-Gipfel fand im Oktober 2022 in Prag statt — als direkte Reaktion auf Russlands Einmarsch in die Ukraine. Macron hatte die Idee, ein Format zu schaffen, das größer ist als die EU, aber kleiner als die UNO: Europa in seiner ganzen geografischen Breite, ohne Russland und Belarus.</text:p>
      <text:h text:style-name="Heading_20_2" text:outline-level="2"><text:bookmark-start text:name="__RefHeading___warum_jerewan_3"/><text:bookmark-start text:name="warum_jerewan"/>Warum Jerewan<text:bookmark-end text:name="__RefHeading___warum_jerewan_3"/><text:bookmark-end text:name="warum_jerewan"/></text:h>
      <text:p text:style-name="Text_20_body">Armenien wurde im Mai 2025 — beim siebten EPG-Gipfel in Albanien — als Gastgeber des achten Gipfels benannt. Die Wahl ist selbst eine politische Aussage: Armenien ist kein EU-Mitglied. Es war bis vor kurzem fest im russischen Orbit. Es grenzt an die Türkei — mit der es keine diplomatischen Beziehungen hatte — und an Aserbaidschan, mit dem es Krieg geführt hat. Dass dieser Gipfel hier stattfindet, bedeutet: Europa kommt nach Armenien. Nicht umgekehrt.</text:p>
      <text:h text:style-name="Heading_20_2" text:outline-level="2"><text:bookmark-start text:name="__RefHeading___wer_kommt_4"/><text:bookmark-start text:name="wer_kommt"/>Wer kommt<text:bookmark-end text:name="__RefHeading___wer_kommt_4"/><text:bookmark-end text:name="wer_kommt"/></text:h>
      <text:p text:style-name="Text_20_body">48 Staats- und Regierungschefs. Co-Vorsitz: António Costa und Nikol Paschinjan. Zum ersten Mal in der Geschichte der EPG ist ein nicht-europäischer Staatschef eingeladen: Kanadas Premier Mark Carney.</text:p>
      <text:p text:style-name="Text_20_body">Besonders bemerkenswert: Macron kommt für einen Staatsbesuch — Frankreich und Armenien unterzeichnen eine strategische Partnerschaft. Erdogan kommt nach Jerewan — in die Hauptstadt des Landes, mit dem die Türkei die Grenze seit 1993 geschlossen hält. Alijew aus Aserbaidschan kommt — in die Hauptstadt des Landes, dessen Territorium er 2023 ethnisch gesäubert hat. Und Peter Magyar kommt als neuer ungarischer Premier — an dem Ort, wo Orbán noch kurz zuvor als europäischer Leitstern galt.</text:p>
      <text:h text:style-name="Heading_20_2" text:outline-level="2"><text:bookmark-start text:name="__RefHeading___unser_hotel_5"/><text:bookmark-start text:name="unser_hotel"/>Unser Hotel<text:bookmark-end text:name="__RefHeading___unser_hotel_5"/><text:bookmark-end text:name="unser_hotel"/></text:h>
      <text:p text:style-name="Text_20_body">Das Tufenkian Historic Yerevan Hotel liegt an der Hanrapetutyan Straße 48 — direkt gegenüber dem Vernissage-Markt, wenige Schritte vom Platz der Republik entfernt. Wir haben gebucht, bevor der Gipfel bekannt war. Nun liegt unser Hotel im Epizentrum.</text:p>
      <text:p text:style-name="Horizontal_20_Line"/>
      <text:p text:style-name="Plugin_Wrap_Paragraph_Centered"><text:a xlink:type="simple" xlink:href="https://www.stefanbudian.de/doku.php?id=eastofthewest:jerewan2026" text:style-name="Internet_20_link" text:visited-style-name="Visited_20_Internet_20_Link">← zurück zur Übersicht</text:a> | <text:a xlink:type="simple" xlink:href="https://www.stefanbudian.de/doku.php?id=eastofthewest:jerewan2026:vance" text:style-name="Internet_20_link" text:visited-style-name="Visited_20_Internet_20_Link">→ Vance am Mahnmal</text:a> | <text:a xlink:type="simple" xlink:href="https://www.stefanbudian.de/doku.php?id=eastofthewest:jerewan2026:trauer" text:style-name="Internet_20_link" text:visited-style-name="Visited_20_Internet_20_Link">→ Die schwebende Trau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astofthewest:jerewan2026:gipfel</dc:title>
  </office:meta>
</office:document-meta>
</file>