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23fec53d985cd71f5a229e7874797e2.png"/>
  <manifest:file-entry manifest:media-type="image/jpeg" manifest:full-path="Pictures/d22917dceab9e59c1dd50b6f6d497e2c.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astofthewest:jerewan2026" text:style-name="Local_20_link" text:visited-style-name="Visited_20_Local_20_Link">Array</text:a>
<draw:a xlink:type="simple" xlink:href="https://www.stefanbudian.de/doku.php?id=eastofthewest:en:jerewan2026"><draw:frame draw:style-name="media" draw:name="English Legend" text:anchor-type="as-char" draw:z-index="0" svg:width="0.79375cm"><draw:text-box><text:p text:style-name="legendcenter"><draw:frame draw:style-name="media" draw:name="English" text:anchor-type="as-char" draw:z-index="0" svg:width="0.79375cm" svg:height="0.396875cm"><draw:image xlink:href="Pictures/523fec53d985cd71f5a229e7874797e2.png" xlink:type="simple" xlink:show="embed" xlink:actuate="onLoad"/></draw:frame>English</text:p></draw:text-box></draw:frame></draw:a></text:p>
      <text:h text:style-name="Heading_20_1" text:outline-level="1"><text:bookmark text:name="eastofthewest:jerewan2026"/><text:bookmark-start text:name="__RefHeading___jerewan_2026epg_gipfel_1"/><text:bookmark-start text:name="jerewan_2026epg_gipfel"/>Jerewan 2026: EPG Gipfel<text:bookmark-end text:name="__RefHeading___jerewan_2026epg_gipfel_1"/><text:bookmark-end text:name="jerewan_2026epg_gipfel"/></text:h>
      <text:h text:style-name="Heading_20_2" text:outline-level="2"><text:bookmark-start text:name="__RefHeading___themen_2"/><text:bookmark-start text:name="themen"/>Themen<text:bookmark-end text:name="__RefHeading___themen_2"/><text:bookmark-end text:name="themen"/></text:h>
      <text:list text:style-name="List_20_1" text:continue-numbering="false">
        <text:list-item>
          <text:p text:style-name="List_20_1_Content_First"> <text:a xlink:type="simple" xlink:href="https://www.stefanbudian.de/doku.php?id=eastofthewest:jerewan2026:medienkritik" text:style-name="Internet_20_link" text:visited-style-name="Visited_20_Internet_20_Link">Medienkritik</text:a> — Wie Propaganda-Algorithmen funktionieren, warum KI exponiert ist — und warum der Mensch der entscheidende Korrektor bleibt..</text:p>
        </text:list-item>
        <text:list-item>
          <text:p text:style-name="List_20_1_Content"> <text:a xlink:type="simple" xlink:href="https://www.stefanbudian.de/doku.php?id=eastofthewest:jerewan2026:merz" text:style-name="Internet_20_link" text:visited-style-name="Visited_20_Internet_20_Link">Friedrich Merz sagt kurzfristig ab</text:a> — Deutschland kommt nicht zum EPG 2026.</text:p>
        </text:list-item>
        <text:list-item>
          <text:p text:style-name="List_20_1_Content"> <text:a xlink:type="simple" xlink:href="https://www.stefanbudian.de/doku.php?id=eastofthewest:jerewan2026:gipfel" text:style-name="Internet_20_link" text:visited-style-name="Visited_20_Internet_20_Link">Der EPG-Gipfel</text:a>  — was er ist, wer kommt, warum er in Jerewan stattfindet</text:p>
        </text:list-item>
        <text:list-item>
          <text:p text:style-name="List_20_1_Content"> <text:a xlink:type="simple" xlink:href="https://www.stefanbudian.de/doku.php?id=eastofthewest:jerewan2026:eu-armenien" text:style-name="Internet_20_link" text:visited-style-name="Visited_20_Internet_20_Link">Der EU-Armenien-Gipfel</text:a>  — was er ist, wer kommt, warum er in Jerewan stattfindet</text:p>
        </text:list-item>
        <text:list-item>
          <text:p text:style-name="List_20_1_Content"> <text:a xlink:type="simple" xlink:href="https://www.stefanbudian.de/doku.php?id=eastofthewest:jerewan2026:frankreich-armenien" text:style-name="Internet_20_link" text:visited-style-name="Visited_20_Internet_20_Link">Der französische Staatsbesuch</text:a>  — strategische Partnerschaft, Rüstungskooperation, KI und ein Bekenntnis, das keine Garantie ist.</text:p>
        </text:list-item>
        <text:list-item>
          <text:p text:style-name="List_20_1_Content"> <text:a xlink:type="simple" xlink:href="https://www.stefanbudian.de/doku.php?id=eastofthewest:jerewan2026:vance" text:style-name="Internet_20_link" text:visited-style-name="Visited_20_Internet_20_Link">Vance am Mahnmal</text:a>  — Erinnerung, Politik: ein Reisedossier zu Armenien</text:p>
        </text:list-item>
        <text:list-item>
          <text:p text:style-name="List_20_1_Content"> <text:a xlink:type="simple" xlink:href="https://www.stefanbudian.de/doku.php?id=eastofthewest:jerewan2026:trauer" text:style-name="Internet_20_link" text:visited-style-name="Visited_20_Internet_20_Link">Die schwebende Trauer</text:a>  — über einen armenischen Seelenzustand</text:p>
        </text:list-item>
        <text:list-item>
          <text:p text:style-name="List_20_1_Content">  <text:a xlink:type="simple" xlink:href="https://www.stefanbudian.de/doku.php?id=eastofthewest:jerewan2026:tripp" text:style-name="Internet_20_link" text:visited-style-name="Visited_20_Internet_20_Link">TRIPP</text:a>  — 43 Kilometer armenisches Territorium trennen Aserbaidschan von seiner Exklave Nachitschewan </text:p>
        </text:list-item>
        <text:list-item>
          <text:p text:style-name="List_20_1_Content_Last"> <text:a xlink:type="simple" xlink:href="https://www.stefanbudian.de/doku.php?id=eastofthewest:backstage:khurshudyan" text:style-name="Internet_20_link" text:visited-style-name="Visited_20_Internet_20_Link">backstage</text:a></text:p>
        </text:list-item>
      </text:list>
      <text:h text:style-name="Heading_20_3" text:outline-level="3"><text:bookmark-start text:name="__RefHeading___die_aktuelle_reise_3"/><text:bookmark-start text:name="die_aktuelle_reise"/>Die aktuelle Reise<text:bookmark-end text:name="__RefHeading___die_aktuelle_reise_3"/><text:bookmark-end text:name="die_aktuelle_reise"/></text:h>
      <text:p text:style-name="Text_20_body"><draw:frame draw:style-name="medialeft" draw:name="Standbild von Komitas, Jerewan Legend" text:anchor-type="paragraph" draw:z-index="0" svg:width="5.2916666666667cm"><draw:text-box><text:p text:style-name="legendcenter"><draw:frame draw:style-name="medialeft" draw:name="Standbild von Komitas, Jerewan" text:anchor-type="paragraph" draw:z-index="1" svg:width="5.2916666666667cm" svg:height="7.0555555555556cm"><draw:image xlink:href="Pictures/d22917dceab9e59c1dd50b6f6d497e2c.jpeg" xlink:type="simple" xlink:show="embed" xlink:actuate="onLoad"/></draw:frame>Standbild von Komitas, Jerewan</text:p></draw:text-box></draw:frame><text:line-break/></text:p>
      <text:p text:style-name="Text_20_body">Die Reise war schon lange geplant, ein weiterer Besuch in Armenien nach <text:a xlink:type="simple" xlink:href="https://www.stefanbudian.de/doku.php?id=text:armenien_25" text:style-name="Internet_20_link" text:visited-style-name="Visited_20_Internet_20_Link">2025</text:a> und <text:a xlink:type="simple" xlink:href="https://www.stefanbudian.de/doku.php?id=text:eriwan_23" text:style-name="Internet_20_link" text:visited-style-name="Visited_20_Internet_20_Link">2023</text:a>. Nun ergibt sich eine interessante Wendung: Zur selben Zeit wie unsere Reisegruppe reisen auch die Delegationen an zum Gipfel der Europäischen Politischen Gemeinschaft (EPG) in Jerewan. </text:p>
      <text:p text:style-name="Text_20_body">Am Montag, den 4. Mai findet der Gipfel statt — in unmittelbarer Umgebung unseres Hotels.<text:line-break/></text:p>
      <text:p text:style-name="Text_20_body">Zu meinen <text:a xlink:type="simple" xlink:href="https://www.stefanbudian.de/doku.php?id=eastofthewest:reise" text:style-name="Internet_20_link" text:visited-style-name="Visited_20_Internet_20_Link">aktuellen Reisebetrachtungen</text:a></text:p>
      <text:p text:style-name="Horizontal_20_Line"/>
      <text:h text:style-name="Heading_20_3" text:outline-level="3"><text:bookmark-start text:name="__RefHeading___zu_meiner_haltung_bezueglich_ki_4"/><text:bookmark-start text:name="zu_meiner_haltung_bezueglich_ki"/>Zu meiner Haltung bezüglich KI<text:bookmark-end text:name="__RefHeading___zu_meiner_haltung_bezueglich_ki_4"/><text:bookmark-end text:name="zu_meiner_haltung_bezueglich_ki"/></text:h>
      <text:p text:style-name="Text_20_body">Ich bin kein Journalist. Aber ich will als Künstler die Gelegenheit nutzen, am Rande des Gipfels meine Begegnungen und Beobachtungen in Europa und dem „Osten des Westens“ weiter zu verfolgen.</text:p>
      <text:p text:style-name="Text_20_body">Ich bereise dafür auch den mit künstlicher Intelligenz auf neue Art zugänglich gewordenen digitalisierten Informationsraum, das ist Teil meines künstlerischen Weges geworden. </text:p>
      <text:p text:style-name="Text_20_body">Die gesellschaftlichen und historischen Hintergründe, die hier auf dieser Webseite thematisiert werden, sind aus meinen Gesprächen mit KI in diesem Informationsraum entstanden. Ich nutze die Möglichkeiten und Hoffnungen dieses neu möglich gewordenen Denkens, bin ihren Zweifeln und Gefahren aber auch unterlegen. Diese Fragen werden hier nicht eigenständig thematisiert. Aber: wer sich mit meinen Gedanken zur Bedeutung und zu dem Wesen der Beziehung zwischen <text:a xlink:type="simple" xlink:href="https://www.stefanbudian.de/doku.php?id=ki:start" text:style-name="Internet_20_link" text:visited-style-name="Visited_20_Internet_20_Link">Mensch und KI</text:a> beschäftigen will, kann ich dies in einem anderen Bereich meiner Website tun.</text:p>
      <text:p text:style-name="Horizontal_20_Line"/>
      <text:p text:style-name="Plugin_Wrap_Paragraph_Centered"><text:a xlink:type="simple" xlink:href="https://www.stefanbudian.de/doku.php?id=eastofthewest:start" text:style-name="Internet_20_link" text:visited-style-name="Visited_20_Internet_20_Link">→ Der Osten des Westens</text:a> | <text:a xlink:type="simple" xlink:href="https://www.stefanbudian.de/doku.php?id=eastofthewest:reisen" text:style-name="Internet_20_link" text:visited-style-name="Visited_20_Internet_20_Link">→ die Reis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eastofthewest:jerewan2026</dc:title>
  </office:meta>
</office:document-meta>
</file>