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5c30798daba334a15ebd47d17be41c.png"/>
  <manifest:file-entry manifest:media-type="image/png" manifest:full-path="Pictures/e78dd8bd142be1ff94be24954b7207c4.png"/>
  <manifest:file-entry manifest:media-type="image/png" manifest:full-path="Pictures/5aa4d07757c5323fcdf14ed62695ba16.png"/>
  <manifest:file-entry manifest:media-type="image/png" manifest:full-path="Pictures/19cff9457705a4de4b1cfbf951342e02.png"/>
  <manifest:file-entry manifest:media-type="image/png" manifest:full-path="Pictures/07693f73994d824ca4699cbe3dd10a70.png"/>
  <manifest:file-entry manifest:media-type="image/png" manifest:full-path="Pictures/0e1912f5698fe7790c363b71296d07af.png"/>
  <manifest:file-entry manifest:media-type="image/png" manifest:full-path="Pictures/cb65cfe97cdb2e104d2f006e46d8aa30.png"/>
  <manifest:file-entry manifest:media-type="image/png" manifest:full-path="Pictures/b133bbb1e9114191014aaaf6970a2152.png"/>
  <manifest:file-entry manifest:media-type="image/png" manifest:full-path="Pictures/8b7ee76a284529d1bc7d48116a2a5d76.png"/>
  <manifest:file-entry manifest:media-type="image/png" manifest:full-path="Pictures/47f26cc566c6b09e75dd7031e84aacac.png"/>
  <manifest:file-entry manifest:media-type="image/png" manifest:full-path="Pictures/1a5214b9320a3c2e45194b1f4e1168e1.png"/>
  <manifest:file-entry manifest:media-type="image/png" manifest:full-path="Pictures/7c461bdc671a417561de9f1942c50e2a.png"/>
  <manifest:file-entry manifest:media-type="image/png" manifest:full-path="Pictures/a600c42afbe168ec6321999b84bf9cdc.png"/>
  <manifest:file-entry manifest:media-type="image/png" manifest:full-path="Pictures/ba734923b4c0afb123addb9cb8b81c26.png"/>
  <manifest:file-entry manifest:media-type="image/png" manifest:full-path="Pictures/deb9c1f57bc6f94da7adeeff185a6269.png"/>
  <manifest:file-entry manifest:media-type="image/png" manifest:full-path="Pictures/3f32c56923ae6eb78c49d69adc1db34a.png"/>
  <manifest:file-entry manifest:media-type="image/png" manifest:full-path="Pictures/165816845b3b5b97b0c2249f97584e49.png"/>
  <manifest:file-entry manifest:media-type="image/png" manifest:full-path="Pictures/bfaeddb178bc5b0dab334b310c3d4ba0.png"/>
  <manifest:file-entry manifest:media-type="image/png" manifest:full-path="Pictures/e3b1714d0c1475552af34fd05c1b51cb.png"/>
  <manifest:file-entry manifest:media-type="image/png" manifest:full-path="Pictures/acf6db4584395b66d422f65ad384dfc0.png"/>
  <manifest:file-entry manifest:media-type="image/png" manifest:full-path="Pictures/f35c6b1c607d435080400b5c493d62ab.png"/>
  <manifest:file-entry manifest:media-type="image/png" manifest:full-path="Pictures/b0a0623f676332f22f26d32bfb93d2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ructions:tools"/><text:bookmark-start text:name="__RefHeading___steuerungs-werkzeuge_in_der_website_von_v4_1"/><text:bookmark-start text:name="steuerungs-werkzeuge_in_der_website_von_v4"/>Steuerungs-Werkzeuge in der Website von V4<text:bookmark-end text:name="__RefHeading___steuerungs-werkzeuge_in_der_website_von_v4_1"/><text:bookmark-end text:name="steuerungs-werkzeuge_in_der_website_von_v4"/></text:h>
      <text:h text:style-name="Heading_20_2" text:outline-level="2"><text:bookmark-start text:name="__RefHeading___es_gibt_folgende_werkzeuge_2"/><text:bookmark-start text:name="es_gibt_folgende_werkzeuge"/>Es gibt folgende Werkzeuge:<text:bookmark-end text:name="__RefHeading___es_gibt_folgende_werkzeuge_2"/><text:bookmark-end text:name="es_gibt_folgende_werkzeuge"/></text:h>
      <text:h text:style-name="Heading_20_3" text:outline-level="3"><text:bookmark-start text:name="__RefHeading___karte_3"/><text:bookmark-start text:name="karte"/>1. Karte:<text:bookmark-end text:name="__RefHeading___karte_3"/><text:bookmark-end text:name="kart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Karte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5.8208333333333cm" svg:height="3.96875cm"><draw:image xlink:href="Pictures/045c30798daba334a15ebd47d17be41c.png" xlink:type="simple" xlink:show="embed" xlink:actuate="onLoad"/></draw:frame> </text:p>
          </table:table-cell>
          <table:table-cell office:value-type="string" table:style-name="tablecell">
            <text:p text:style-name="tablealignleft"> Diese Karte (Worldmap) ist das wichtigste Werkzeug. Mit ihr erreichen Sie die Übersichtskarten der einzelnen Teite von V4 </text:p>
          </table:table-cell>
        </table:table-row>
      </table:table>
      <text:h text:style-name="Heading_20_3" text:outline-level="3"><text:bookmark-start text:name="__RefHeading___schalter_auf_der_benutzeroberflaeche_4"/><text:bookmark-start text:name="schalter_auf_der_benutzeroberflaeche"/>2. Schalter auf der Benutzeroberfläche:<text:bookmark-end text:name="__RefHeading___schalter_auf_der_benutzeroberflaeche_4"/><text:bookmark-end text:name="schalter_auf_der_benutzeroberflaech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utton </text:p>
          </table:table-cell>
          <table:table-cell office:value-type="string" table:style-name="tableheader">
            <text:p text:style-name="Table_20_Heading"> Invers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2.1695833333333cm" svg:height="2.1960416666667cm"><draw:image xlink:href="Pictures/e78dd8bd142be1ff94be24954b7207c4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eigt zum Kontext eines Ortes der V4-Anlage Informationen auf der Info-Seite a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2.1695833333333cm" svg:height="2.1960416666667cm"><draw:image xlink:href="Pictures/5aa4d07757c5323fcdf14ed62695ba16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2.1695833333333cm" svg:height="2.1960416666667cm"><draw:image xlink:href="Pictures/19cff9457705a4de4b1cfbf951342e02.png" xlink:type="simple" xlink:show="embed" xlink:actuate="onLoad"/></draw:frame> </text:p>
          </table:table-cell>
          <table:table-cell office:value-type="string" table:style-name="tablecell">
            <text:p text:style-name="tablealignleft"> stellt den Ton an oder aus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2.1695833333333cm" svg:height="2.1960416666667cm"><draw:image xlink:href="Pictures/07693f73994d824ca4699cbe3dd10a70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2.1695833333333cm" svg:height="2.1960416666667cm"><draw:image xlink:href="Pictures/0e1912f5698fe7790c363b71296d07af.png" xlink:type="simple" xlink:show="embed" xlink:actuate="onLoad"/></draw:frame> </text:p>
          </table:table-cell>
          <table:table-cell office:value-type="string" table:style-name="tablecell">
            <text:p text:style-name="tablealignleft"> startet eine automatische Tour durch die einzelnen Orte im V4-Areal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2.1695833333333cm" svg:height="2.1960416666667cm"><draw:image xlink:href="Pictures/cb65cfe97cdb2e104d2f006e46d8aa30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2.1695833333333cm" svg:height="2.1960416666667cm"><draw:image xlink:href="Pictures/b133bbb1e9114191014aaaf6970a2152.png" xlink:type="simple" xlink:show="embed" xlink:actuate="onLoad"/></draw:frame> </text:p>
          </table:table-cell>
          <table:table-cell office:value-type="string" table:style-name="tablecell">
            <text:p text:style-name="tablealignleft"> schaltet den Vollbildmodus an und aus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2.1695833333333cm" svg:height="2.1960416666667cm"><draw:image xlink:href="Pictures/8b7ee76a284529d1bc7d48116a2a5d76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2.1695833333333cm" svg:height="2.1960416666667cm"><draw:image xlink:href="Pictures/47f26cc566c6b09e75dd7031e84aacac.png" xlink:type="simple" xlink:show="embed" xlink:actuate="onLoad"/></draw:frame> </text:p>
          </table:table-cell>
          <table:table-cell office:value-type="string" table:style-name="tablecell">
            <text:p text:style-name="tablealignleft"> bewegt zwischen den schon besuchten Orten. Achtung: diese Funktion kann nur Orte aufsuchen, an denen Sie in dieser Sitzung schon gewesen sind!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0" text:anchor-type="as-char" draw:z-index="10" svg:width="2.1960416666667cm" svg:height="2.1695833333333cm"><draw:image xlink:href="Pictures/1a5214b9320a3c2e45194b1f4e1168e1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wechselt zur Startszene der V4-Anlag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2.1960416666667cm" svg:height="2.1695833333333cm"><draw:image xlink:href="Pictures/7c461bdc671a417561de9f1942c50e2a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wechselt zum Kontaktformular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2.1960416666667cm" svg:height="2.1695833333333cm"><draw:image xlink:href="Pictures/a600c42afbe168ec6321999b84bf9cdc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2.1960416666667cm" svg:height="2.1695833333333cm"><draw:image xlink:href="Pictures/ba734923b4c0afb123addb9cb8b81c26.png" xlink:type="simple" xlink:show="embed" xlink:actuate="onLoad"/></draw:frame> </text:p>
          </table:table-cell>
          <table:table-cell office:value-type="string" table:style-name="tablecell">
            <text:p text:style-name="tablealignleft"> versteckt die Steuerungs-Werkzeuge oder zeigt sie a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4" text:anchor-type="as-char" draw:z-index="14" svg:width="2.1960416666667cm" svg:height="2.1960416666667cm"><draw:image xlink:href="Pictures/deb9c1f57bc6f94da7adeeff185a6269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5" text:anchor-type="as-char" draw:z-index="15" svg:width="2.1960416666667cm" svg:height="2.1960416666667cm"><draw:image xlink:href="Pictures/3f32c56923ae6eb78c49d69adc1db34a.png" xlink:type="simple" xlink:show="embed" xlink:actuate="onLoad"/></draw:frame> </text:p>
          </table:table-cell>
          <table:table-cell office:value-type="string" table:style-name="tablecell">
            <text:p text:style-name="tablealignleft"> schaltet die Darstellung auf „little-Planet-Projektion“ eine extreme Weitwinkel-Perspektive. ich finde das manchmal nützlich, um mir einen Überblick zu verschaffen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schalter_innerhalb_der_3d-szenen_5"/><text:bookmark-start text:name="schalter_innerhalb_der_3d-szenen"/>3. Schalter innerhalb der 3D-Szenen:<text:bookmark-end text:name="__RefHeading___schalter_innerhalb_der_3d-szenen_5"/><text:bookmark-end text:name="schalter_innerhalb_der_3d-szen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utton </text:p>
          </table:table-cell>
          <table:table-cell office:value-type="string" table:style-name="tableheader">
            <text:p text:style-name="Table_20_Heading"> Invers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6" text:anchor-type="as-char" draw:z-index="16" svg:width="2.1960416666667cm" svg:height="2.1960416666667cm"><draw:image xlink:href="Pictures/165816845b3b5b97b0c2249f97584e49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oomt auf einen Ausschnitt, normalerweise ein Bild oder eine Schautafel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7" text:anchor-type="as-char" draw:z-index="17" svg:width="2.1695833333333cm" svg:height="2.1960416666667cm"><draw:image xlink:href="Pictures/bfaeddb178bc5b0dab334b310c3d4ba0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eigt einen Text oder eine Website a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8" text:anchor-type="as-char" draw:z-index="18" svg:width="2.1695833333333cm" svg:height="2.1960416666667cm"><draw:image xlink:href="Pictures/e78dd8bd142be1ff94be24954b7207c4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9" text:anchor-type="as-char" draw:z-index="19" svg:width="2.1695833333333cm" svg:height="2.1960416666667cm"><draw:image xlink:href="Pictures/e3b1714d0c1475552af34fd05c1b51cb.png" xlink:type="simple" xlink:show="embed" xlink:actuate="onLoad"/></draw:frame> </text:p>
          </table:table-cell>
          <table:table-cell office:value-type="string" table:style-name="tablecell">
            <text:p text:style-name="tablealignleft"> zeigt zum Kontext eines Ortes im V4-Areal Informationen auf der Info-Seite a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0" text:anchor-type="as-char" draw:z-index="20" svg:width="2.1960416666667cm" svg:height="2.1960416666667cm"><draw:image xlink:href="Pictures/acf6db4584395b66d422f65ad384dfc0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eigt die aktuelle Karte an, hat die selbe Funktion wie: <draw:frame draw:style-name="media" draw:name="21" text:anchor-type="as-char" draw:z-index="21" svg:width="5.8208333333333cm" svg:height="3.96875cm"><draw:image xlink:href="Pictures/045c30798daba334a15ebd47d17be41c.png" xlink:type="simple" xlink:show="embed" xlink:actuate="onLoad"/></draw:frame> </text:p>
          </table:table-cell>
        </table:table-row>
      </table:table>
      <text:h text:style-name="Heading_20_3" text:outline-level="3"><text:bookmark-start text:name="__RefHeading___symbole_einzelner_orte_6"/><text:bookmark-start text:name="symbole_einzelner_orte"/>4. Symbole einzelner Orte:<text:bookmark-end text:name="__RefHeading___symbole_einzelner_orte_6"/><text:bookmark-end text:name="symbole_einzelner_or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utton </text:p>
          </table:table-cell>
          <table:table-cell office:value-type="string" table:style-name="tableheader">
            <text:p text:style-name="Table_20_Heading"> Invers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2" text:anchor-type="as-char" draw:z-index="22" svg:width="1.5875cm" svg:height="1.5875cm"><draw:image xlink:href="Pictures/f35c6b1c607d435080400b5c493d62ab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direkt zum „Maproom“ gehe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3" text:anchor-type="as-char" draw:z-index="23" svg:width="2.1960416666667cm" svg:height="2.1695833333333cm"><draw:image xlink:href="Pictures/b0a0623f676332f22f26d32bfb93d215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urück zum Startpunkt („Welcome place“)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nstructions:tools</dc:title>
  </office:meta>
</office:document-meta>
</file>