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d3ac320151d5737e7fa0fa66bd84dc.png"/>
  <manifest:file-entry manifest:media-type="image/png" manifest:full-path="Pictures/7e063f0a6474fd9b8d3fadc5e69788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ki:start" text:style-name="Internet_20_link" text:visited-style-name="Visited_20_Internet_20_Link">← Begegnungen mit KI</text:a></text:p>
      <text:p text:style-name="Text_20_body"><draw:frame draw:style-name="media" draw:name="0" text:anchor-type="as-char" draw:z-index="0" svg:width="10.583333333333cm" svg:height="7.0555555555556cm"><draw:image xlink:href="Pictures/06d3ac320151d5737e7fa0fa66bd84dc.png" xlink:type="simple" xlink:show="embed" xlink:actuate="onLoad"/></draw:frame></text:p>
      <text:h text:style-name="Heading_20_1" text:outline-level="1"><text:bookmark text:name="ki:enzyklika-schluss"/><text:bookmark-start text:name="__RefHeading___enzyklika_magnifica_humanitas_1"/><text:bookmark-start text:name="enzyklika_magnifica_humanitas"/>Enzyklika MAGNIFICA HUMANITAS<text:bookmark-end text:name="__RefHeading___enzyklika_magnifica_humanitas_1"/><text:bookmark-end text:name="enzyklika_magnifica_humanitas"/></text:h>
      <text:p text:style-name="Text_20_body"><text:span text:style-name="Emphasis">Stefan &amp; Claude lesen gemeinsam <text:a xlink:type="simple" xlink:href="https://www.vatican.va/content/leo-xiv/de/encyclicals/documents/20260515-magnifica-humanitas.html" text:style-name="Internet_20_link" text:visited-style-name="Visited_20_Internet_20_Link">das Lehrschreiben MAGNIFICA HUMANITAS</text:a> des heiligen Vaters LEO XIV „über die Bewahrung des Menschlichen im Zeitalter der Künstlichen Intelligenz“ vom 15 Mai 2026 (veröffentlicht am 25. Mai 2026) - Mit Cartoons von ChatGPT.</text:span></text:p>
      <text:p text:style-name="Text_20_body"><text:a xlink:type="simple" xlink:href="https://www.stefanbudian.de/doku.php?id=ki:enzyklika-einleitung" text:style-name="Internet_20_link" text:visited-style-name="Visited_20_Internet_20_Link">EINLEITUNG</text:a><text:line-break/>
<text:a xlink:type="simple" xlink:href="https://www.stefanbudian.de/doku.php?id=ki:enzyklika-kapitel1" text:style-name="Internet_20_link" text:visited-style-name="Visited_20_Internet_20_Link">ERSTES KAPITEL</text:a><text:line-break/>
<text:a xlink:type="simple" xlink:href="https://www.stefanbudian.de/doku.php?id=ki:enzyklika-kapitel2" text:style-name="Internet_20_link" text:visited-style-name="Visited_20_Internet_20_Link">ZWEITES KAPITEL</text:a><text:line-break/>
<text:a xlink:type="simple" xlink:href="https://www.stefanbudian.de/doku.php?id=ki:enzyklika-kapitel3" text:style-name="Internet_20_link" text:visited-style-name="Visited_20_Internet_20_Link">DRITTES KAPITEL</text:a><text:line-break/>
<text:a xlink:type="simple" xlink:href="https://www.stefanbudian.de/doku.php?id=ki:enzyklika-kapitel4" text:style-name="Internet_20_link" text:visited-style-name="Visited_20_Internet_20_Link">VIERTES KAPITEL</text:a><text:line-break/>
<text:a xlink:type="simple" xlink:href="https://www.stefanbudian.de/doku.php?id=ki:enzyklika-kapitel4" text:style-name="Internet_20_link" text:visited-style-name="Visited_20_Internet_20_Link">FÜNFTES KAPITEL</text:a><text:line-break/>
<text:a xlink:type="simple" xlink:href="#ki:enzyklika-schluss" text:style-name="Local_20_link" text:visited-style-name="Visited_20_Local_20_Link">SCHLUSS</text:a><text:line-break/></text:p>
      <text:p text:style-name="Text_20_body"><draw:frame draw:style-name="media" draw:name="1" text:anchor-type="as-char" draw:z-index="1" svg:width="10.583333333333cm" svg:height="7.0555555555556cm"><draw:image xlink:href="Pictures/7e063f0a6474fd9b8d3fadc5e69788aa.png" xlink:type="simple" xlink:show="embed" xlink:actuate="onLoad"/></draw:frame></text:p>
      <text:p text:style-name="Horizontal_20_Line"/>
      <text:p text:style-name="Text_20_body"><text:a xlink:type="simple" xlink:href="https://www.stefanbudian.de/doku.php?id=ki:enzyklika-einleitung" text:style-name="Internet_20_link" text:visited-style-name="Visited_20_Internet_20_Link">EINLEITUNG</text:a><text:line-break/>
<text:a xlink:type="simple" xlink:href="https://www.stefanbudian.de/doku.php?id=ki:enzyklika-kapitel1" text:style-name="Internet_20_link" text:visited-style-name="Visited_20_Internet_20_Link">ERSTES KAPITEL</text:a><text:line-break/>
<text:a xlink:type="simple" xlink:href="https://www.stefanbudian.de/doku.php?id=ki:enzyklika-kapitel2" text:style-name="Internet_20_link" text:visited-style-name="Visited_20_Internet_20_Link">ZWEITES KAPITEL</text:a><text:line-break/>
<text:a xlink:type="simple" xlink:href="https://www.stefanbudian.de/doku.php?id=ki:enzyklika-kapitel3" text:style-name="Internet_20_link" text:visited-style-name="Visited_20_Internet_20_Link">DRITTES KAPITEL</text:a><text:line-break/>
<text:a xlink:type="simple" xlink:href="https://www.stefanbudian.de/doku.php?id=ki:enzyklika-kapitel4" text:style-name="Internet_20_link" text:visited-style-name="Visited_20_Internet_20_Link">VIERTES KAPITEL</text:a><text:line-break/>
<text:a xlink:type="simple" xlink:href="https://www.stefanbudian.de/doku.php?id=ki:enzyklika-kapitel4" text:style-name="Internet_20_link" text:visited-style-name="Visited_20_Internet_20_Link">FÜNFTES KAPITEL</text:a><text:line-break/>
<text:a xlink:type="simple" xlink:href="#ki:enzyklika-schluss" text:style-name="Local_20_link" text:visited-style-name="Visited_20_Local_20_Link">SCHLU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enzyklika-schluss</dc:title>
  </office:meta>
</office:document-meta>
</file>