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809bbc5dc2402951da2779feeb6dd726.jpg"/>
  <manifest:file-entry manifest:media-type="image/jpeg" manifest:full-path="Pictures/9b1ce2bb970b776a2ae7e989f8ac7269.jpg"/>
  <manifest:file-entry manifest:media-type="image/jpeg" manifest:full-path="Pictures/a192c8cea9a7e80e8d6c2a956aaa0b1c.jpg"/>
  <manifest:file-entry manifest:media-type="image/jpeg" manifest:full-path="Pictures/c1478e6c91c3f77eeb1a25bfcbc22a77.jpg"/>
  <manifest:file-entry manifest:media-type="image/jpeg" manifest:full-path="Pictures/d7f9624883488a24877949c58d5f17c5.jpg"/>
  <manifest:file-entry manifest:media-type="image/jpeg" manifest:full-path="Pictures/f5c813ead10a26c33790840574b4a643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www.stefanbudian.de/doku.php?id=ki:start" text:style-name="Internet_20_link" text:visited-style-name="Visited_20_Internet_20_Link">← Begegnungen mit KI</text:a></text:p>
      <text:p text:style-name="Text_20_body"><text:bookmark text:name="ki:enzyklika-vortrag-01"/>Fotos kommen heute abend</text:p>
      <text:h text:style-name="Heading_20_1" text:outline-level="1"><text:bookmark-start text:name="__RefHeading___enzyklika_magnifica_humanitas_1"/><text:bookmark-start text:name="enzyklika_magnifica_humanitas"/>Enzyklika MAGNIFICA HUMANITAS<text:bookmark-end text:name="__RefHeading___enzyklika_magnifica_humanitas_1"/><text:bookmark-end text:name="enzyklika_magnifica_humanitas"/></text:h>
      <text:p text:style-name="Text_20_body"><draw:frame draw:style-name="media" draw:name="0" text:anchor-type="as-char" draw:z-index="0" svg:width="10.583333333333cm" svg:height="14.958775029446cm"><draw:image xlink:href="Pictures/809bbc5dc2402951da2779feeb6dd726.jpg" xlink:type="simple" xlink:show="embed" xlink:actuate="onLoad"/></draw:frame></text:p>
      <text:p text:style-name="Text_20_body">Hinweis: Zum Vergrössern der Bilder bitte darauf tippen (klicken)</text:p>
      <text:h text:style-name="Heading_20_2" text:outline-level="2"><text:bookmark-start text:name="__RefHeading___vortrag_beim_mlk-park_verein_am_15_august_2026_2"/><text:bookmark-start text:name="vortrag_beim_mlk-park_verein_am_15_august_2026"/>Vortrag beim MLK-Park Verein, am 15 August 2026<text:bookmark-end text:name="__RefHeading___vortrag_beim_mlk-park_verein_am_15_august_2026_2"/><text:bookmark-end text:name="vortrag_beim_mlk-park_verein_am_15_august_2026"/></text:h>
      <text:p text:style-name="Text_20_body"><text:line-break/></text:p>
      <text:p text:style-name="Text_20_body"><draw:frame draw:style-name="media" draw:name="1" text:anchor-type="as-char" draw:z-index="1" svg:width="10.583333333333cm" svg:height="7.9375cm"><draw:image xlink:href="Pictures/9b1ce2bb970b776a2ae7e989f8ac7269.jpg" xlink:type="simple" xlink:show="embed" xlink:actuate="onLoad"/></draw:frame><text:line-break/>
(foto: Agostino Botti)</text:p>
      <text:p text:style-name="Text_20_body"><draw:frame draw:style-name="media" draw:name="2" text:anchor-type="as-char" draw:z-index="2" svg:width="10.583333333333cm" svg:height="7.0555555555556cm"><draw:image xlink:href="Pictures/a192c8cea9a7e80e8d6c2a956aaa0b1c.jpg" xlink:type="simple" xlink:show="embed" xlink:actuate="onLoad"/></draw:frame><text:line-break/>
(foto: KI und Stefan Budian)</text:p>
      <text:p text:style-name="Text_20_body"><draw:frame draw:style-name="media" draw:name="3" text:anchor-type="as-char" draw:z-index="3" svg:width="10.583333333333cm" svg:height="7.2319444444444cm"><draw:image xlink:href="Pictures/c1478e6c91c3f77eeb1a25bfcbc22a77.jpg" xlink:type="simple" xlink:show="embed" xlink:actuate="onLoad"/></draw:frame><text:line-break/>
(foto: Agostino Botti)</text:p>
      <text:p text:style-name="Text_20_body"><draw:frame draw:style-name="media" draw:name="4" text:anchor-type="as-char" draw:z-index="4" svg:width="10.583333333333cm" svg:height="7.0555555555556cm"><draw:image xlink:href="Pictures/d7f9624883488a24877949c58d5f17c5.jpg" xlink:type="simple" xlink:show="embed" xlink:actuate="onLoad"/></draw:frame><text:line-break/>
(foto: KI und Stefan Budian)</text:p>
      <text:p text:style-name="Text_20_body"><draw:frame draw:style-name="media" draw:name="5" text:anchor-type="as-char" draw:z-index="5" svg:width="10.583333333333cm" svg:height="7.0555555555556cm"><draw:image xlink:href="Pictures/f5c813ead10a26c33790840574b4a643.jpg" xlink:type="simple" xlink:show="embed" xlink:actuate="onLoad"/></draw:frame><text:line-break/>
(foto: KI und Stefan Budian)</text:p>
      <text:p text:style-name="Horizontal_20_Line"/>
      <text:p text:style-name="Text_20_body"><text:a xlink:type="simple" xlink:href="https://www.stefanbudian.de/doku.php?id=ki:enzyklika-gesamt" text:style-name="Internet_20_link" text:visited-style-name="Visited_20_Internet_20_Link">zur gemeinsamen Lesung von Stefan und Claude</text:a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ki:enzyklika-vortrag-01</dc:title>
  </office:meta>
</office:document-meta>
</file>