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udwig:backstage"/><text:bookmark-start text:name="__RefHeading___ludwig_-_buero_und_werkstatt_1"/><text:bookmark-start text:name="ludwig_-_buero_und_werkstatt"/>Ludwig - Büro und Werkstatt<text:bookmark-end text:name="__RefHeading___ludwig_-_buero_und_werkstatt_1"/><text:bookmark-end text:name="ludwig_-_buero_und_werkstatt"/></text:h>
      <text:p text:style-name="Plugin_Wrap_Paragraph_Centered"><text:a xlink:type="simple" xlink:href="https://www.stefanbudian.de/doku.php?id=ludwig:start" text:style-name="Internet_20_link" text:visited-style-name="Visited_20_Internet_20_Link">Projektbeschreibung</text:a> | <text:a xlink:type="simple" xlink:href="#ludwig:backstage" text:style-name="Local_20_link" text:visited-style-name="Visited_20_Local_20_Link">Büro und Werkstatt</text:a> | <text:a xlink:type="simple" xlink:href="https://www.stefanbudian.de/doku.php?id=ludwig:archiv" text:style-name="Internet_20_link" text:visited-style-name="Visited_20_Internet_20_Link">Recherche und Archiv</text:a></text:p>
      <text:h text:style-name="Heading_20_1" text:outline-level="1"><text:bookmark-start text:name="__RefHeading___backstage_buero_werkstatt_2"/><text:bookmark-start text:name="backstage_buero_werkstatt"/>Backstage – Büro &amp; Werkstatt<text:bookmark-end text:name="__RefHeading___backstage_buero_werkstatt_2"/><text:bookmark-end text:name="backstage_buero_werkstatt"/></text:h>
      <text:p text:style-name="Text_20_body">Dieser Bereich ist der <text:span text:style-name="Strong_20_Emphasis">interne Arbeitsraum</text:span> des Projekts  
<text:span text:style-name="Strong_20_Emphasis">„Ludwig – Überfall und Überzeugung“</text:span>.</text:p>
      <text:p text:style-name="Text_20_body">Hier werden jene Materialien gesammelt, die für die Mitarbeitenden, Beteiligten und Begleiter*innen des Projekts relevant sind:  
Protokolle, Berichte, Konzepte, Vorhaben, Zeitpläne, Arbeitsnotizen und methodische Überlegungen.</text:p>
      <text:p text:style-name="Text_20_body">Man kann diesen Bereich als den <text:span text:style-name="Strong_20_Emphasis">Maschinenraum</text:span> des Projekts verstehen:  
Nicht als öffentliche Darstellung, sondern als Ort der Vorbereitung, der Abstimmung und der gemeinsamen Arbeit.</text:p>
      <text:p text:style-name="Text_20_body">Der Backstage-Bereich ist bewusst <text:span text:style-name="Strong_20_Emphasis">prozessoffen</text:span> angelegt.  
Strukturen dürfen sich verändern, wachsen oder wieder verschwinden – entsprechend dem Verlauf der Arbeit und den Bedürfnissen der Beteiligten.</text:p>
      <text:p text:style-name="Horizontal_20_Line"/>
      <text:h text:style-name="Heading_20_2" text:outline-level="2"><text:bookmark-start text:name="__RefHeading___funktionen_dieses_bereichs_3"/><text:bookmark-start text:name="funktionen_dieses_bereichs"/>Funktionen dieses Bereichs<text:bookmark-end text:name="__RefHeading___funktionen_dieses_bereichs_3"/><text:bookmark-end text:name="funktionen_dieses_bereichs"/></text:h>
      <text:list text:style-name="List_20_1" text:continue-numbering="false">
        <text:list-item>
          <text:p text:style-name="List_20_1_Content_First"> Sammlung interner Arbeitsmaterialien  </text:p>
        </text:list-item>
        <text:list-item>
          <text:p text:style-name="List_20_1_Content"> Dokumentation von Gesprächen und Entscheidungen  </text:p>
        </text:list-item>
        <text:list-item>
          <text:p text:style-name="List_20_1_Content"> Vorbereitung von Recherchen, Reisen und künstlerischen Schritten  </text:p>
        </text:list-item>
        <text:list-item>
          <text:p text:style-name="List_20_1_Content"> Methodische Klärungen (z. B. Stimmenarbeit, Resonanzformate)  </text:p>
        </text:list-item>
        <text:list-item>
          <text:p text:style-name="List_20_1_Content_Last"> Orientierung für alle, die am Projekt mitarbeiten  </text:p>
        </text:list-item>
      </text:list>
      <text:p text:style-name="Text_20_body">Nicht alles hier ist abgeschlossen.  
Vieles ist vorläufig, tastend oder im Werden.</text:p>
      <text:p text:style-name="Horizontal_20_Line"/>
      <text:h text:style-name="Heading_20_2" text:outline-level="2"><text:bookmark-start text:name="__RefHeading___interne_bereiche_arbeitsfelder_4"/><text:bookmark-start text:name="interne_bereiche_arbeitsfelder"/>Interne Bereiche &amp; Arbeitsfelder<text:bookmark-end text:name="__RefHeading___interne_bereiche_arbeitsfelder_4"/><text:bookmark-end text:name="interne_bereiche_arbeitsfelder"/></text:h>
      <text:p text:style-name="Text_20_body"><text:span text:style-name="Strong_20_Emphasis"><text:a xlink:type="simple" xlink:href="https://www.stefanbudian.de/doku.php?id=ludwig:backstage:protokolle" text:style-name="Internet_20_link" text:visited-style-name="Visited_20_Internet_20_Link">protokolle</text:a></text:span> <text:line-break/>
<text:span text:style-name="Emphasis">Protokolle von Treffen, Gesprächen und Arbeitssitzungen</text:span></text:p>
      <text:p text:style-name="Text_20_body"><text:span text:style-name="Strong_20_Emphasis"><text:a xlink:type="simple" xlink:href="https://www.stefanbudian.de/doku.php?id=ludwig:backstage:berichte" text:style-name="Internet_20_link" text:visited-style-name="Visited_20_Internet_20_Link">berichte</text:a></text:span><text:line-break/>
<text:span text:style-name="Emphasis">Zwischenberichte, Lagebeschreibungen, Zusammenfassungen</text:span></text:p>
      <text:p text:style-name="Text_20_body"><text:span text:style-name="Strong_20_Emphasis"><text:a xlink:type="simple" xlink:href="https://www.stefanbudian.de/doku.php?id=ludwig:backstage:konzepte" text:style-name="Internet_20_link" text:visited-style-name="Visited_20_Internet_20_Link">konzepte</text:a></text:span> <text:line-break/>
<text:span text:style-name="Emphasis">Projektideen, Entwürfe, konzeptionelle Skizzen</text:span></text:p>
      <text:p text:style-name="Text_20_body"><text:span text:style-name="Strong_20_Emphasis"><text:a xlink:type="simple" xlink:href="https://www.stefanbudian.de/doku.php?id=ludwig:backstage:zeitplan" text:style-name="Internet_20_link" text:visited-style-name="Visited_20_Internet_20_Link">zeitplan</text:a></text:span> <text:line-break/>
<text:span text:style-name="Emphasis">Überblick über geplante Schritte, Phasen und Termine</text:span></text:p>
      <text:p text:style-name="Text_20_body"><text:span text:style-name="Strong_20_Emphasis"><text:a xlink:type="simple" xlink:href="https://www.stefanbudian.de/doku.php?id=ludwig:backstage:essays:start" text:style-name="Internet_20_link" text:visited-style-name="Visited_20_Internet_20_Link">essays</text:a></text:span> <text:line-break/>
<text:span text:style-name="Emphasis">Überblick über themengebiete</text:span></text:p>
      <text:p text:style-name="Text_20_body"><text:span text:style-name="Strong_20_Emphasis"><text:a xlink:type="simple" xlink:href="https://www.stefanbudian.de/doku.php?id=ludwig:backstage:tagebuch" text:style-name="Internet_20_link" text:visited-style-name="Visited_20_Internet_20_Link">tagebuch</text:a></text:span> <text:line-break/>
<text:span text:style-name="Emphasis">mein Tagebuch während des Projekts</text:span></text:p>
      <text:p text:style-name="Horizontal_20_Line"/>
      <text:h text:style-name="Heading_20_2" text:outline-level="2"><text:bookmark-start text:name="__RefHeading___orte_kontexte_5"/><text:bookmark-start text:name="orte_kontexte"/>Orte &amp; Kontexte<text:bookmark-end text:name="__RefHeading___orte_kontexte_5"/><text:bookmark-end text:name="orte_kontext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kaiserslautern" text:style-name="Internet_20_link" text:visited-style-name="Visited_20_Internet_20_Link">kaiserslautern</text:a></text:span>  </text:p>
        </text:list-item>
      </text:list>
      <text:p text:style-name="Text_20_body">    Lokaler Arbeitskontext (Archiv, Recherche, Stadtgeschichte)  </text:p>
      <text:p text:style-name="Preformatted_20_Text"><text:s text:c="2"/>Beteiligte u. a.: Andreas Kallenbach, Dr. Klesmann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narva" text:style-name="Internet_20_link" text:visited-style-name="Visited_20_Internet_20_Link">narva</text:a></text:span>  </text:p>
        </text:list-item>
      </text:list>
      <text:p text:style-name="Text_20_body">    Methodischer Referenzraum  </text:p>
      <text:p text:style-name="Preformatted_20_Text"><text:s text:c="2"/>(Stimmenarbeit, Erprobung von Resonanzformen)<text:s text:c="2"/><text:line-break/><text:s text:c="2"/>→ Verlinkung zum eigenständigen Narva-Projekt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polen" text:style-name="Internet_20_link" text:visited-style-name="Visited_20_Internet_20_Link">polen</text:a></text:span>  </text:p>
        </text:list-item>
      </text:list>
      <text:p text:style-name="Text_20_body">    Historischer und politischer Bezugsraum  </text:p>
      <text:p text:style-name="Preformatted_20_Text"><text:s text:c="2"/>(Reisen, Gespräche, Kontextualisierung)</text:p>
      <text:p text:style-name="Horizontal_20_Line"/>
      <text:h text:style-name="Heading_20_2" text:outline-level="2"><text:bookmark-start text:name="__RefHeading___methoden_arbeitsweisen_6"/><text:bookmark-start text:name="methoden_arbeitsweisen"/>Methoden &amp; Arbeitsweisen<text:bookmark-end text:name="__RefHeading___methoden_arbeitsweisen_6"/><text:bookmark-end text:name="methoden_arbeitsweisen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methoden" text:style-name="Internet_20_link" text:visited-style-name="Visited_20_Internet_20_Link">methoden</text:a></text:span>  </text:p>
        </text:list-item>
      </text:list>
      <text:p text:style-name="Text_20_body">    Beschreibung und Weiterentwicklung der im Projekt verwendeten Methoden  </text:p>
      <text:p text:style-name="Preformatted_20_Text"><text:s text:c="2"/>(u. a. Stimmenarbeit, Resonanzräume, dialogische Annäherungen)</text:p>
      <text:p text:style-name="Horizontal_20_Line"/>
      <text:h text:style-name="Heading_20_2" text:outline-level="2"><text:bookmark-start text:name="__RefHeading___materialien_quellen_7"/><text:bookmark-start text:name="materialien_quellen"/>Materialien &amp; Quellen<text:bookmark-end text:name="__RefHeading___materialien_quellen_7"/><text:bookmark-end text:name="materialien_quellen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feldtagebuch" text:style-name="Internet_20_link" text:visited-style-name="Visited_20_Internet_20_Link">feldtagebuch</text:a></text:span>  </text:p>
        </text:list-item>
      </text:list>
      <text:p text:style-name="Text_20_body">    Verweise auf das Feldtagebuch von Ludwig Breining  </text:p>
      <text:p text:style-name="Preformatted_20_Text"><text:s text:c="2"/>(zugangsbeschränkt / ggf. externe Ablage)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stefanbudian.de/doku.php?id=ludwig:backstage:archivlinks" text:style-name="Internet_20_link" text:visited-style-name="Visited_20_Internet_20_Link">archivlinks</text:a></text:span>  </text:p>
        </text:list-item>
      </text:list>
      <text:p text:style-name="Text_20_body">    Externe Quellen, Archive, Cloud-Verweise</text:p>
      <text:p text:style-name="Horizontal_20_Line"/>
      <text:h text:style-name="Heading_20_2" text:outline-level="2"><text:bookmark-start text:name="__RefHeading___hinweis_8"/><text:bookmark-start text:name="hinweis"/>Hinweis<text:bookmark-end text:name="__RefHeading___hinweis_8"/><text:bookmark-end text:name="hinweis"/></text:h>
      <text:p text:style-name="Text_20_body">Dieser Backstage-Bereich richtet sich an Menschen,  
die aktiv oder begleitend am Projekt beteiligt sind.</text:p>
      <text:p text:style-name="Text_20_body">Er ist kein abgeschlossenes Archiv,  
sondern ein <text:span text:style-name="Strong_20_Emphasis">Arbeitsraum im Werde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backstage</dc:title>
  </office:meta>
</office:document-meta>
</file>