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lugin_Wrap_Paragraph_Centered"><text:a xlink:type="simple" xlink:href="https://www.stefanbudian.de/doku.php?id=ludwig:stimmen:start" text:style-name="Internet_20_link" text:visited-style-name="Visited_20_Internet_20_Link">← Stimmen</text:a><text:bookmark text:name="ludwig:stimmen:betende_frau"/> | <text:a xlink:type="simple" xlink:href="https://www.stefanbudian.de/doku.php?id=ludwig:start" text:style-name="Internet_20_link" text:visited-style-name="Visited_20_Internet_20_Link">Ludwig – Überfall und Überzeugung</text:a></text:p>
      <text:p text:style-name="Horizontal_20_Line"/>
      <text:h text:style-name="Heading_20_1" text:outline-level="1"><text:bookmark-start text:name="__RefHeading___die_betende_frau_erfundene_figur_1"/><text:bookmark-start text:name="die_betende_frau_erfundene_figur"/>Die betende Frau – erfundene Figur<text:bookmark-end text:name="__RefHeading___die_betende_frau_erfundene_figur_1"/><text:bookmark-end text:name="die_betende_frau_erfundene_figur"/></text:h>
      <text:p text:style-name="Text_20_body"><text:span text:style-name="Emphasis"/></text:p>
      <text:h text:style-name="Heading_20_3" text:outline-level="3"><text:bookmark-start text:name="__RefHeading___zur_entstehung_der_figur_2"/><text:bookmark-start text:name="zur_entstehung_der_figur"/>Zur Entstehung der Figur<text:bookmark-end text:name="__RefHeading___zur_entstehung_der_figur_2"/><text:bookmark-end text:name="zur_entstehung_der_figur"/></text:h>
      <text:p text:style-name="Plugin_Wrap_Paragraph_Centered"><text:a xlink:type="simple" xlink:href="https://www.stefanbudian.de/doku.php?id=ludwig:stimmen:start" text:style-name="Internet_20_link" text:visited-style-name="Visited_20_Internet_20_Link">← Stimmen</text:a> | <text:a xlink:type="simple" xlink:href="https://www.stefanbudian.de/doku.php?id=ludwig:start" text:style-name="Internet_20_link" text:visited-style-name="Visited_20_Internet_20_Link">Ludwig – Überfall und Überzeugung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ludwig:stimmen:betende_frau</dc:title>
  </office:meta>
</office:document-meta>
</file>