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udwig:stimmen:labor_der_stimmen"/><text:bookmark-start text:name="__RefHeading___labor_der_stimmen_1"/><text:bookmark-start text:name="labor_der_stimmen"/>Labor der Stimmen<text:bookmark-end text:name="__RefHeading___labor_der_stimmen_1"/><text:bookmark-end text:name="labor_der_stimmen"/></text:h>
      <text:p text:style-name="Text_20_body"><text:span text:style-name="Emphasis">Ein öffentlicher Arbeitsraum für die Entstehung der Stimmen im Projekt
„LUDWIG – ÜBERFALL UND ÜBERZEUGUNG“.</text:span></text:p>
      <text:p text:style-name="Text_20_body">Die Stimmen in diesem Labor sind nicht fertig.</text:p>
      <text:p text:style-name="Text_20_body">Einige beruhen auf historischen Personen, andere sind erfundene Figuren in historisch belegten Situationen. Die fiktiven Figuren sind Versuche, eine mögliche menschliche Erfahrung hörbar zu machen, ohne zu behaupten, dass ein bestimmter Mensch genau so gelebt, gedacht oder gesprochen habe.</text:p>
      <text:p text:style-name="Text_20_body">Die Arbeit beginnt mit historischen Quellen, Orten, Gesprächen und Recherche. Daraus entstehen erste biografische Setzungen und schließlich eine Stimme.</text:p>
      <text:p text:style-name="Text_20_body">Diese Stimme wird hinausgetragen.</text:p>
      <text:p text:style-name="Text_20_body">Menschen können ihr widersprechen, sie wiedererkennen, historische Fehler benennen, sprachliche Hinweise geben, Familienerinnerungen erzählen oder einfach sagen, wie das Lied auf sie wirkt.</text:p>
      <text:p text:style-name="Text_20_body">Solche Reaktionen verlangen nicht automatisch eine Veränderung.</text:p>
      <text:p text:style-name="Text_20_body"><text:span text:style-name="Strong_20_Emphasis">Widerspruch ist Material, nicht Befehl.</text:span></text:p>
      <text:p text:style-name="Text_20_body">Manchmal verändert eine einzige genaue Beobachtung eine Figur. Manchmal müssen mehrere Reaktionen nebeneinander stehen, bevor deutlich wird, ob sich etwas bewegen soll. Frühere Fassungen werden nicht nachträglich unsichtbar gemacht.</text:p>
      <text:p text:style-name="Text_20_body">Das Labor dokumentiert deshalb nicht nur Ergebnisse, sondern auch Wege, Irrtümer, Zweifel, Reaktionen und Veränderungen.</text:p>
      <text:p text:style-name="Text_20_body">Eine Stimme kann eine Zeit lang unverändert bleiben.</text:p>
      <text:p text:style-name="Text_20_body">Sie darf auch wieder verschwinden.</text:p>
      <text:p text:style-name="Horizontal_20_Line"/>
      <text:h text:style-name="Heading_20_2" text:outline-level="2"><text:bookmark-start text:name="__RefHeading___labor_01_alojzy_skiba_2"/><text:bookmark-start text:name="labor_01_alojzy_skiba"/>Labor 01 — Alojzy Skiba<text:bookmark-end text:name="__RefHeading___labor_01_alojzy_skiba_2"/><text:bookmark-end text:name="labor_01_alojzy_skiba"/></text:h>
      <text:p text:style-name="Text_20_body"><text:span text:style-name="Strong_20_Emphasis">Status: erster Suchstand, 3. September 2026</text:span></text:p>
      <text:p text:style-name="Text_20_body">Alojzy Skiba ist eine erfundene Figur.</text:p>
      <text:p text:style-name="Text_20_body">Er soll zunächst nicht veröffentlicht werden, als wäre seine Biografie historisch belegt. Die folgende Skizze ist ein Feld von Möglichkeiten, das während einer Reise nach Żory und Rybnik im September 2026 geprüft werden soll.</text:p>
      <text:p text:style-name="Text_20_body">Alojzy war bereits einmal als Figur entworfen und anschließend verworfen worden.</text:p>
      <text:p text:style-name="Text_20_body">Damals sollte er ein oberschlesischer Soldat der polnischen Armee am 1. September 1939 sein. Er hätte Polen gegen die deutsche 5. Panzer-Division verteidigt, zu der auch Ludwig Breining gehörte.</text:p>
      <text:p text:style-name="Text_20_body">Die Figur wurde verworfen, weil sie zu viele Aufgaben gleichzeitig übernehmen sollte: polnischer Soldat, Oberschlesier, Grenzmensch, geteilte nationale Zugehörigkeit, geteilte Familiengeschichte.</text:p>
      <text:p text:style-name="Text_20_body">Diese innere Spannung existierte außerdem bereits in einer anderen Figur des Projekts: Anton Špaček aus dem Hlučínsko.</text:p>
      <text:p text:style-name="Text_20_body">Alojzy blieb deshalb liegen.</text:p>
      <text:p text:style-name="Text_20_body">Während der Reise nach Mährisch-Schlesien im September 2026 entstand eine andere Möglichkeit.</text:p>
      <text:p text:style-name="Text_20_body">Vielleicht ist Alojzys Thema nicht die <text:span text:style-name="Strong_20_Emphasis">gespaltene Identität</text:span>.</text:p>
      <text:p text:style-name="Text_20_body">Vielleicht ist sein Thema die <text:span text:style-name="Strong_20_Emphasis">zerfallende Nachbarschaft</text:span>.</text:p>
      <text:p text:style-name="Horizontal_20_Line"/>
      <text:h text:style-name="Heading_20_3" text:outline-level="3"><text:bookmark-start text:name="__RefHeading___das_dreieck_3"/><text:bookmark-start text:name="das_dreieck"/>Das Dreieck<text:bookmark-end text:name="__RefHeading___das_dreieck_3"/><text:bookmark-end text:name="das_dreieck"/></text:h>
      <text:p text:style-name="Text_20_body">Im gegenwärtigen Arbeitsstand stehen drei Figuren nebeneinander:</text:p>
      <text:p text:style-name="Text_20_body"><text:span text:style-name="Strong_20_Emphasis">Wiktor</text:span></text:p>
      <text:p text:style-name="Text_20_body">Ein polnischer Soldat.<text:line-break/>
Der deutsche Angriff kommt auf ihn zu.<text:line-break/>
Er verteidigt Polen.</text:p>
      <text:p text:style-name="Text_20_body"><text:span text:style-name="Strong_20_Emphasis">Anton</text:span></text:p>
      <text:p text:style-name="Text_20_body">Ein Mann aus dem Hlučínsko.<text:line-break/>
Andere Staaten und Mächte beanspruchen seine Zugehörigkeit.<text:line-break/>
Sein möglicher Satz lautet:</text:p>
      <text:p text:style-name="Text_20_body"><text:span text:style-name="Emphasis">Ich bin von hier.</text:span></text:p>
      <text:p text:style-name="Text_20_body"><text:span text:style-name="Strong_20_Emphasis">Alojzy</text:span></text:p>
      <text:p text:style-name="Text_20_body">Ein Mann aus dem Raum Żory–Rybnik.<text:line-break/>
Die Armeen ziehen durch.<text:line-break/>
Er bleibt zurück.</text:p>
      <text:p text:style-name="Text_20_body">Seine Frage könnte sein:</text:p>
      <text:p text:style-name="Text_20_body"><text:span text:style-name="Emphasis">Wie leben Menschen weiter miteinander, nachdem die Front durch ihre Nachbarschaft gegangen ist?</text:span></text:p>
      <text:p text:style-name="Horizontal_20_Line"/>
      <text:h text:style-name="Heading_20_2" text:outline-level="2"><text:bookmark-start text:name="__RefHeading___das_feld_4"/><text:bookmark-start text:name="das_feld"/>Das Feld<text:bookmark-end text:name="__RefHeading___das_feld_4"/><text:bookmark-end text:name="das_feld"/></text:h>
      <text:h text:style-name="Heading_20_3" text:outline-level="3"><text:bookmark-start text:name="__RefHeading___rowien_5"/><text:bookmark-start text:name="rowien"/>Rowień<text:bookmark-end text:name="__RefHeading___rowien_5"/><text:bookmark-end text:name="rowien"/></text:h>
      <text:p text:style-name="Text_20_body">Als möglichen Herkunftsort für Alojzy betrachten wir zunächst <text:span text:style-name="Strong_20_Emphasis">Rowień</text:span>, heute ein Stadtteil von Żory, damals ein Dorf zwischen Rybnik und Żory.</text:p>
      <text:p text:style-name="Text_20_body">Der Ort ist für die Figur interessant, weil hier verschiedene historische Ebenen unmittelbar nebeneinanderliegen.</text:p>
      <text:p text:style-name="Text_20_body">Beim Plebiszit von 1921 stimmte die große Mehrheit der Bevölkerung von Rowień für Polen.</text:p>
      <text:p text:style-name="Text_20_body">In der nahe gelegenen Stadt Żory war das Verhältnis deutlich anders: Dort gab es eine starke deutsch orientierte Bevölkerung und eine deutliche Mehrheit der Stimmen für Deutschland.</text:p>
      <text:p text:style-name="Text_20_body">Damit könnte ein Mensch aus Rowień täglich zwischen Räumen gelebt haben, die politisch sehr unterschiedlich entschieden hatten.</text:p>
      <text:p text:style-name="Text_20_body">Alojzy müsste deshalb keinen erfundenen deutschen Vetter besitzen, damit die Grenze zu seinem Alltag gehört.</text:p>
      <text:p text:style-name="Text_20_body">Er könnte morgens ein Dorf verlassen, das für Polen gestimmt hatte, und wenige Kilometer weiter in einer Stadt arbeiten, in der viele Menschen für Deutschland gestimmt hatten.</text:p>
      <text:p text:style-name="Horizontal_20_Line"/>
      <text:h text:style-name="Heading_20_3" text:outline-level="3"><text:bookmark-start text:name="__RefHeading___der_name_6"/><text:bookmark-start text:name="der_name"/>Der Name<text:bookmark-end text:name="__RefHeading___der_name_6"/><text:bookmark-end text:name="der_name"/></text:h>
      <text:p text:style-name="Text_20_body">Der Name ist Teil des Versuchs.</text:p>
      <text:p text:style-name="Text_20_body"><text:span text:style-name="Strong_20_Emphasis">Alojzy</text:span> ist die polnische Form.</text:p>
      <text:p text:style-name="Text_20_body">Im lokalen Sprachgebrauch sind Formen wie <text:span text:style-name="Strong_20_Emphasis">Lojzik</text:span> oder <text:span text:style-name="Strong_20_Emphasis">Lojzek</text:span> denkbar.</text:p>
      <text:p text:style-name="Text_20_body">In einem deutschen Zusammenhang könnte derselbe Mann <text:span text:style-name="Strong_20_Emphasis">Alois</text:span> heißen.</text:p>
      <text:p text:style-name="Text_20_body">Die erste Vorstellung war:</text:p>
      <text:p text:style-name="Text_20_body">Der Name selbst ist eine Grenze, die durch den Menschen läuft.</text:p>
      <text:p text:style-name="Text_20_body">Inzwischen erscheint eine andere Möglichkeit interessanter:</text:p>
      <text:p text:style-name="Text_20_body"><text:span text:style-name="Strong_20_Emphasis">Vielleicht erlebt Alojzy selbst seine verschiedenen Namen zunächst überhaupt nicht als verschiedene Identitäten.</text:span></text:p>
      <text:p text:style-name="Text_20_body">Sie meinen ihn.</text:p>
      <text:p text:style-name="Text_20_body">Erst politische und nationale Ordnungen beginnen, aus diesen Namen unterschiedliche Zugehörigkeiten zu machen.</text:p>
      <text:p text:style-name="Text_20_body">Ein möglicher Satz der Stimme lautet:</text:p>
      <text:p text:style-name="Text_20_body">&lt;blockquote&gt;
Alojzy Skiba.<text:line-break/>
Zu Hause sagen sie Lojzik.</text:p>
      <text:p text:style-name="Text_20_body">Wenn einer Alois sagt?</text:p>
      <text:p text:style-name="Text_20_body">Dann drehe ich mich auch um.</text:p>
      <text:p text:style-name="Text_20_body">Hab ich immer gemacht.</text:p>
      <text:p text:style-name="Text_20_body">Früher war das keine Frage.
&lt;/blockquote&gt;</text:p>
      <text:p text:style-name="Text_20_body">Diese Form ist noch nicht geprüft.</text:p>
      <text:p text:style-name="Horizontal_20_Line"/>
      <text:h text:style-name="Heading_20_3" text:outline-level="3"><text:bookmark-start text:name="__RefHeading___sprache_7"/><text:bookmark-start text:name="sprache"/>Sprache<text:bookmark-end text:name="__RefHeading___sprache_7"/><text:bookmark-end text:name="sprache"/></text:h>
      <text:p text:style-name="Text_20_body">Alojzy könnte in einem oberschlesischen sprachlichen Umfeld aufgewachsen sein.</text:p>
      <text:p text:style-name="Text_20_body">Welche Sprache er zu Hause tatsächlich gesprochen hätte, wie er selbst sie bezeichnet hätte und wie stark Polnisch, Deutsch und regionale Sprachformen in seinem Alltag nebeneinanderstanden, ist noch offen.</text:p>
      <text:p text:style-name="Text_20_body">Hier soll keine künstliche „Dreisprachigkeit“ konstruiert werden.</text:p>
      <text:p text:style-name="Text_20_body">Interessanter könnte sein, dass seine sprachlichen Fähigkeiten ungleich verteilt waren:</text:p>
      <text:p text:style-name="Text_20_body">Manche Dinge kennt er vielleicht aus der Familie.</text:p>
      <text:p text:style-name="Text_20_body">Andere aus der deutschen Schule.</text:p>
      <text:p text:style-name="Text_20_body">Andere aus Kirche, Arbeit oder später aus der polnischen Verwaltung.</text:p>
      <text:p text:style-name="Text_20_body">Wie ein solcher Mann tatsächlich gesprochen hätte, muss vor Ort überprüft werden.</text:p>
      <text:p text:style-name="Horizontal_20_Line"/>
      <text:h text:style-name="Heading_20_3" text:outline-level="3"><text:bookmark-start text:name="__RefHeading___geburtsjahr_8"/><text:bookmark-start text:name="geburtsjahr"/>Geburtsjahr<text:bookmark-end text:name="__RefHeading___geburtsjahr_8"/><text:bookmark-end text:name="geburtsjahr"/></text:h>
      <text:p text:style-name="Text_20_body">Als erste Arbeitshypothese erhält Alojzy das Geburtsdatum:</text:p>
      <text:p text:style-name="Text_20_body"><text:span text:style-name="Strong_20_Emphasis">12. Dezember 1900</text:span></text:p>
      <text:p text:style-name="Text_20_body">Das Datum ist erfunden.</text:p>
      <text:p text:style-name="Text_20_body">Es wurde gewählt, weil Alojzy damit 1921 alt genug gewesen wäre, selbst am Plebiszit teilzunehmen, ohne noch als Soldat des Ersten Weltkriegs dienen zu müssen.</text:p>
      <text:p text:style-name="Text_20_body">Diese Setzung kann sich ändern.</text:p>
      <text:p text:style-name="Horizontal_20_Line"/>
      <text:h text:style-name="Heading_20_3" text:outline-level="3"><text:bookmark-start text:name="__RefHeading___NoTitle_9"/><text:bookmark-start text:name="section"/>1921<text:bookmark-end text:name="__RefHeading___NoTitle_9"/><text:bookmark-end text:name="section"/></text:h>
      <text:p text:style-name="Text_20_body">In der ersten Arbeitsbiografie stimmt Alojzy beim Plebiszit <text:span text:style-name="Strong_20_Emphasis">für Polen</text:span>.</text:p>
      <text:p text:style-name="Text_20_body">Auch das ist erfunden.</text:p>
      <text:p text:style-name="Text_20_body">Die Entscheidung soll jedoch nicht automatisch bedeuten:</text:p>
      <text:p text:style-name="Text_20_body"><text:span text:style-name="Emphasis">Ich bin ausschließlich Pole und Deutschland ist mir fremd.</text:span></text:p>
      <text:p text:style-name="Text_20_body">Vielleicht war Polen für den zwanzigjährigen Alojzy eine politische Richtung, eine Hoffnung oder einfach die Entscheidung, die in seinem Dorf selbstverständlich erschien.</text:p>
      <text:p text:style-name="Text_20_body">Am nächsten Morgen hätte er trotzdem wieder neben Männern arbeiten können, die Deutschland gewählt hatten.</text:p>
      <text:p text:style-name="Text_20_body">Vielleicht reichten sie einander weiterhin Werkzeug.</text:p>
      <text:p text:style-name="Text_20_body">Das wäre ein wichtiger Teil seiner Welt:</text:p>
      <text:p text:style-name="Text_20_body"><text:span text:style-name="Strong_20_Emphasis">Politische Entscheidungen trennen Menschen nicht automatisch in getrennte Lebensräume.</text:span></text:p>
      <text:p text:style-name="Horizontal_20_Line"/>
      <text:h text:style-name="Heading_20_3" text:outline-level="3"><text:bookmark-start text:name="__RefHeading___nach_1922_10"/><text:bookmark-start text:name="nach_1922"/>Nach 1922<text:bookmark-end text:name="__RefHeading___nach_1922_10"/><text:bookmark-end text:name="nach_1922"/></text:h>
      <text:p text:style-name="Text_20_body">Der Staat verändert sich.</text:p>
      <text:p text:style-name="Text_20_body">Der Alltag bleibt zunächst bestehen.</text:p>
      <text:p text:style-name="Text_20_body">Aus Sohrau wird Żory.</text:p>
      <text:p text:style-name="Text_20_body">Behörden ändern sich.</text:p>
      <text:p text:style-name="Text_20_body">Formulare ändern sich.</text:p>
      <text:p text:style-name="Text_20_body">Vielleicht verändert sich auch der Name auf einem Papier.</text:p>
      <text:p text:style-name="Text_20_body">Aber Alojzys Arbeitsweg bleibt derselbe.</text:p>
      <text:p text:style-name="Text_20_body">Ein möglicher Satz für seine Biografie lautet:</text:p>
      <text:p text:style-name="Text_20_body"><text:span text:style-name="Strong_20_Emphasis">Die Staaten wechseln schneller als seine Wege.</text:span></text:p>
      <text:p text:style-name="Horizontal_20_Line"/>
      <text:h text:style-name="Heading_20_3" text:outline-level="3"><text:bookmark-start text:name="__RefHeading___arbeit_11"/><text:bookmark-start text:name="arbeit"/>Arbeit<text:bookmark-end text:name="__RefHeading___arbeit_11"/><text:bookmark-end text:name="arbeit"/></text:h>
      <text:p text:style-name="Text_20_body">Eine derzeitige Möglichkeit ist, Alojzy als Arbeiter der <text:span text:style-name="Strong_20_Emphasis">Huta Pawła / Paulshütte in Żory</text:span> anzulegen.</text:p>
      <text:p text:style-name="Text_20_body">Genauer könnte er als Formarbeiter gearbeitet haben.</text:p>
      <text:p text:style-name="Text_20_body">Diese Setzung ist noch zu überprüfen.</text:p>
      <text:p text:style-name="Text_20_body">Sie erscheint interessant, weil Formarbeit mit Sand, Ton und Gussformen verbunden war.</text:p>
      <text:p text:style-name="Text_20_body">Damit bekäme der Name Skiba — die Scholle, das umgewendete Stück Erde — eine materielle Resonanz, ohne dass diese Bedeutung im Lied erklärt werden müsste.</text:p>
      <text:p text:style-name="Text_20_body">Alojzy hätte Sand an den Händen.</text:p>
      <text:p text:style-name="Text_20_body">Nicht als Metapher.</text:p>
      <text:p text:style-name="Text_20_body">Sondern weil er damit arbeitet.</text:p>
      <text:p text:style-name="Text_20_body">Für seine Figur wäre außerdem wichtig, dass die dreißiger Jahre von Wirtschaftskrise, Arbeitslosigkeit, schlechten Arbeitsbedingungen und Arbeitskämpfen geprägt waren.</text:p>
      <text:p text:style-name="Text_20_body">Alojzys politische Wahrnehmung müsste deshalb nicht zuerst eine nationale sein.</text:p>
      <text:p text:style-name="Text_20_body">Vielleicht beschäftigen ihn andere Dinge unmittelbarer:</text:p>
      <text:p text:style-name="Text_20_body">Lohn.<text:line-break/>
Arbeit.<text:line-break/>
Entlassungen.<text:line-break/>
Kinder.<text:line-break/>
Schuhe.<text:line-break/>
Angst vor Arbeitslosigkeit.<text:line-break/>
Streik.</text:p>
      <text:p text:style-name="Text_20_body">Alojzy soll nicht als „unpolitischer Mensch“ gebaut werden.</text:p>
      <text:p text:style-name="Text_20_body">Aber möglicherweise liegt seine Politik zunächst an einer anderen Stelle als in den nationalen Kategorien, mit denen spätere Geschichte auf ihn blickt.</text:p>
      <text:p text:style-name="Horizontal_20_Line"/>
      <text:h text:style-name="Heading_20_3" text:outline-level="3"><text:bookmark-start text:name="__RefHeading___familie_12"/><text:bookmark-start text:name="familie"/>Familie<text:bookmark-end text:name="__RefHeading___familie_12"/><text:bookmark-end text:name="familie"/></text:h>
      <text:p text:style-name="Text_20_body">Hier soll zunächst möglichst wenig erfunden werden.</text:p>
      <text:p text:style-name="Text_20_body">Eine vorläufige Möglichkeit:</text:p>
      <text:p text:style-name="Text_20_body">Alojzy heiratet ungefähr 1927.</text:p>
      <text:p text:style-name="Text_20_body">Seine Frau könnte aus dem benachbarten Folwarki stammen.</text:p>
      <text:p text:style-name="Text_20_body">1939 könnten sie zwei Kinder haben.</text:p>
      <text:p text:style-name="Text_20_body">Namen, genaue Lebensläufe und familiäre Dramatisierungen werden zunächst bewusst nicht festgelegt.</text:p>
      <text:p text:style-name="Text_20_body">Alojzy braucht keinen deutschen Bruder, keinen gefallenen Aufständischen und keine symbolisch perfekt geteilte Familie.</text:p>
      <text:p text:style-name="Text_20_body">Seine Umgebung ist bereits komplex genug.</text:p>
      <text:p text:style-name="Horizontal_20_Line"/>
      <text:h text:style-name="Heading_20_2" text:outline-level="2"><text:bookmark-start text:name="__RefHeading___der_1._september_1939_13"/><text:bookmark-start text:name="der_1._september_1939"/>Der 1. September 1939<text:bookmark-end text:name="__RefHeading___der_1._september_1939_13"/><text:bookmark-end text:name="der_1._september_1939"/></text:h>
      <text:p text:style-name="Text_20_body">Hier befindet sich eine wichtige offene Stelle.</text:p>
      <text:p text:style-name="Text_20_body">Wenn Alojzy 1900 geboren wurde, wäre er 1939 38 Jahre alt.</text:p>
      <text:p text:style-name="Text_20_body">Es muss geprüft werden, welchen militärischen Status ein solcher Mann in Polen tatsächlich gehabt hätte.</text:p>
      <text:p text:style-name="Text_20_body">Warum wäre er am 1. September zu Hause?</text:p>
      <text:p text:style-name="Text_20_body">War er Reservist?</text:p>
      <text:p text:style-name="Text_20_body">Wäre er mobilisiert worden?</text:p>
      <text:p text:style-name="Text_20_body">Könnte seine Arbeit in einem Industriebetrieb eine Rolle gespielt haben?</text:p>
      <text:p text:style-name="Text_20_body">Oder muss sein Geburtsjahr verändert werden?</text:p>
      <text:p text:style-name="Text_20_body"><text:span text:style-name="Strong_20_Emphasis">Diese Frage soll nicht durch eine bequeme Erfindung gelöst werden.</text:span></text:p>
      <text:p text:style-name="Text_20_body">Sie gehört zu den ersten Fragen an Historikerinnen und Historiker in Żory und Rybnik.</text:p>
      <text:p text:style-name="Horizontal_20_Line"/>
      <text:h text:style-name="Heading_20_2" text:outline-level="2"><text:bookmark-start text:name="__RefHeading___september_14"/><text:bookmark-start text:name="september"/>1.–4. September<text:bookmark-end text:name="__RefHeading___september_14"/><text:bookmark-end text:name="september"/></text:h>
      <text:p text:style-name="Text_20_body">Der deutsche Angriff erreicht den Raum Rybnik–Żory.</text:p>
      <text:p text:style-name="Text_20_body">Die 5. Panzer-Division, in der Ludwig Breining dient, gehört zu den deutschen Verbänden, die in diese Landschaft eindringen.</text:p>
      <text:p text:style-name="Text_20_body">Für Wiktor ist dieser Moment Front.</text:p>
      <text:p text:style-name="Text_20_body">Für Alojzy könnte er etwas anderes sein:</text:p>
      <text:p text:style-name="Text_20_body"><text:span text:style-name="Strong_20_Emphasis">Die Umgebung schreibt sich neu.</text:span></text:p>
      <text:p text:style-name="Text_20_body">Die Panzer fahren weiter.</text:p>
      <text:p text:style-name="Text_20_body">Die Häuser bleiben.</text:p>
      <text:p text:style-name="Text_20_body">Menschen bleiben.</text:p>
      <text:p text:style-name="Text_20_body">Aber plötzlich verändert sich, wie sie einander ansehen.</text:p>
      <text:p text:style-name="Text_20_body">Wer hängt eine Fahne heraus?</text:p>
      <text:p text:style-name="Text_20_body">Wer bleibt im Haus?</text:p>
      <text:p text:style-name="Text_20_body">Wer begrüßt die Deutschen?</text:p>
      <text:p text:style-name="Text_20_body">Wer spricht plötzlich Deutsch?</text:p>
      <text:p text:style-name="Text_20_body">Wer schweigt?</text:p>
      <text:p text:style-name="Text_20_body">Wer kennt wen?</text:p>
      <text:p text:style-name="Text_20_body">Wer weiß, wer 1921 wie abgestimmt hat?</text:p>
      <text:p text:style-name="Text_20_body">Wer hat vorher schon zu welcher Organisation gehört?</text:p>
      <text:p text:style-name="Text_20_body">Wer wird denunziert?</text:p>
      <text:p text:style-name="Text_20_body">Wer schützt jemanden?</text:p>
      <text:p text:style-name="Text_20_body">Wer wartet einfach ab?</text:p>
      <text:p text:style-name="Text_20_body">Diese Fragen sind bislang keine Biografie Alojzys.</text:p>
      <text:p text:style-name="Text_20_body">Sie bilden sein Feld.</text:p>
      <text:p text:style-name="Horizontal_20_Line"/>
      <text:h text:style-name="Heading_20_3" text:outline-level="3"><text:bookmark-start text:name="__RefHeading___rowien_4._september_15"/><text:bookmark-start text:name="rowien_4._september"/>Rowień, 4. September<text:bookmark-end text:name="__RefHeading___rowien_4._september_15"/><text:bookmark-end text:name="rowien_4._september"/></text:h>
      <text:p text:style-name="Text_20_body">Aus Rowień ist das Schicksal des früheren Aufständischen <text:span text:style-name="Strong_20_Emphasis">Władysław Pałka</text:span> bekannt.</text:p>
      <text:p text:style-name="Text_20_body">Nach dem deutschen Einmarsch wurde er denunziert und verhaftet. Ein verborgenes Aufständischenbanner wurde auf seinem Grundstück entdeckt. Er kam später durch mehrere Konzentrationslager und wurde 1942 in Hartheim ermordet.</text:p>
      <text:p text:style-name="Text_20_body">Für Alojzy wird daraus zunächst nur eine Frage:</text:p>
      <text:p text:style-name="Text_20_body"><text:span text:style-name="Strong_20_Emphasis">Könnte ein 38-jähriger Bewohner von Rowień Władysław Pałka persönlich gekannt haben?</text:span></text:p>
      <text:p text:style-name="Text_20_body">Wenn die Antwort ja lautet, könnte der Beginn der Besatzung für Alojzy einen Namen bekommen.</text:p>
      <text:p text:style-name="Text_20_body">Nicht:</text:p>
      <text:p text:style-name="Text_20_body"><text:span text:style-name="Emphasis">Die deutsche Besatzung beginnt.</text:span></text:p>
      <text:p text:style-name="Text_20_body">Sondern vielleicht:</text:p>
      <text:p text:style-name="Text_20_body"><text:span text:style-name="Emphasis">Am Montag holen sie Władysław.</text:span></text:p>
      <text:p text:style-name="Text_20_body">Ob diese Verbindung historisch und sozial plausibel ist, muss vor Ort geprüft werden.</text:p>
      <text:p text:style-name="Horizontal_20_Line"/>
      <text:h text:style-name="Heading_20_2" text:outline-level="2"><text:bookmark-start text:name="__RefHeading___erster_stimmkern_16"/><text:bookmark-start text:name="erster_stimmkern"/>Erster Stimmkern<text:bookmark-end text:name="__RefHeading___erster_stimmkern_16"/><text:bookmark-end text:name="erster_stimmkern"/></text:h>
      <text:p text:style-name="Text_20_body">Noch kein Lied.</text:p>
      <text:p text:style-name="Text_20_body">Nur einige Sätze, aus denen vielleicht eines entstehen kann.</text:p>
      <text:p text:style-name="Text_20_body">&lt;blockquote&gt;
Ich heiße Alojzy Skiba.</text:p>
      <text:p text:style-name="Text_20_body">Zu Hause sagen sie Lojzik.</text:p>
      <text:p text:style-name="Text_20_body">Manche sagen Alois.</text:p>
      <text:p text:style-name="Text_20_body">Ich drehe mich bei allen Namen um.</text:p>
      <text:p text:style-name="Text_20_body">Früher war das keine Frage.</text:p>
      <text:p text:style-name="Text_20_body">In der Hütte ist der Sand schwarz.</text:p>
      <text:p text:style-name="Text_20_body">Du wäschst die Hände.</text:p>
      <text:p text:style-name="Text_20_body">Er bleibt in den Linien.</text:p>
      <text:p text:style-name="Text_20_body">Am Freitag kommen die Deutschen.</text:p>
      <text:p text:style-name="Text_20_body">Die Panzer fahren weiter.</text:p>
      <text:p text:style-name="Text_20_body">Die Straße bleibt.</text:p>
      <text:p text:style-name="Text_20_body">Am Montag holen sie einen aus dem Dorf.</text:p>
      <text:p text:style-name="Text_20_body">Und am Dienstag müssen wir noch immer miteinander leben.
&lt;/blockquote&gt;</text:p>
      <text:p text:style-name="Text_20_body">Auch diese Sätze sind nur ein erster Versuch.</text:p>
      <text:p text:style-name="Horizontal_20_Line"/>
      <text:h text:style-name="Heading_20_2" text:outline-level="2"><text:bookmark-start text:name="__RefHeading___offene_fragen_fuer_zory_und_rybnik_17"/><text:bookmark-start text:name="offene_fragen_fuer_zory_und_rybnik"/>Offene Fragen für Żory und Rybnik<text:bookmark-end text:name="__RefHeading___offene_fragen_fuer_zory_und_rybnik_17"/><text:bookmark-end text:name="offene_fragen_fuer_zory_und_rybnik"/></text:h>
      <text:p text:style-name="Text_20_body"><text:span text:style-name="Strong_20_Emphasis">1. Biografie</text:span></text:p>
      <text:p text:style-name="Text_20_body">Ist ein um 1900 in Rowień geborener Mann mit diesem Lebensweg grundsätzlich plausibel?</text:p>
      <text:p text:style-name="Text_20_body"><text:span text:style-name="Strong_20_Emphasis">2. Sprache und Name</text:span></text:p>
      <text:p text:style-name="Text_20_body">Wie hätte ein solcher Mann tatsächlich gesprochen?</text:p>
      <text:p text:style-name="Text_20_body">Sind Alojzy, Lojzik und Alois in diesem Zusammenhang plausibel?</text:p>
      <text:p text:style-name="Text_20_body">Wie hätte er selbst seine Sprache bezeichnet?</text:p>
      <text:p text:style-name="Text_20_body"><text:span text:style-name="Strong_20_Emphasis">3. Arbeit</text:span></text:p>
      <text:p text:style-name="Text_20_body">Ist eine Tätigkeit als Formarbeiter in der Huta Pawła um 1930–1939 plausibel?</text:p>
      <text:p text:style-name="Text_20_body">Wie sah dieser Arbeitsalltag konkret aus?</text:p>
      <text:p text:style-name="Text_20_body"><text:span text:style-name="Strong_20_Emphasis">4. Militärischer Status</text:span></text:p>
      <text:p text:style-name="Text_20_body">Kann ein 38-jähriger Mann dieser Biografie Anfang September 1939 zu Hause geblieben sein?</text:p>
      <text:p text:style-name="Text_20_body">Wenn ja: unter welchen Voraussetzungen?</text:p>
      <text:p text:style-name="Text_20_body"><text:span text:style-name="Strong_20_Emphasis">5. September 1939</text:span></text:p>
      <text:p text:style-name="Text_20_body">Was hätte ein Bewohner von Rowień zwischen dem 1. und 4. September tatsächlich sehen, hören und wissen können?</text:p>
      <text:p text:style-name="Text_20_body"><text:span text:style-name="Strong_20_Emphasis">6. Nachbarschaft</text:span></text:p>
      <text:p text:style-name="Text_20_body">Ist die Vorstellung einer raschen Veränderung von Nachbarschaften nach dem Einmarsch historisch angemessen?</text:p>
      <text:p text:style-name="Text_20_body">Oder übertragen wir spätere Erfahrungen zu schnell auf die ersten Tage?</text:p>
      <text:p text:style-name="Text_20_body"><text:span text:style-name="Strong_20_Emphasis">7. Władysław Pałka</text:span></text:p>
      <text:p text:style-name="Text_20_body">Wie groß war Rowień damals tatsächlich?</text:p>
      <text:p text:style-name="Text_20_body">Wie wahrscheinlich ist es, dass Menschen derselben Generation einander persönlich kannten?</text:p>
      <text:p text:style-name="Horizontal_20_Line"/>
      <text:h text:style-name="Heading_20_2" text:outline-level="2"><text:bookmark-start text:name="__RefHeading___wie_dieses_labor_weiterarbeitet_18"/><text:bookmark-start text:name="wie_dieses_labor_weiterarbeitet"/>Wie dieses Labor weiterarbeitet<text:bookmark-end text:name="__RefHeading___wie_dieses_labor_weiterarbeitet_18"/><text:bookmark-end text:name="wie_dieses_labor_weiterarbeitet"/></text:h>
      <text:p text:style-name="Text_20_body">Eine Reaktion verändert die Figur nicht automatisch.</text:p>
      <text:p text:style-name="Text_20_body">Sie wird zunächst aufgenommen.</text:p>
      <text:p text:style-name="Text_20_body">Mögliche Resonanzen können sehr verschieden sein:</text:p>
      <text:list text:style-name="List_20_1" text:continue-numbering="false">
        <text:list-item>
          <text:p text:style-name="List_20_1_Content_First"> historische Korrekturen</text:p>
        </text:list-item>
        <text:list-item>
          <text:p text:style-name="List_20_1_Content"> sprachliche Hinweise</text:p>
        </text:list-item>
        <text:list-item>
          <text:p text:style-name="List_20_1_Content"> lokale Erinnerungen</text:p>
        </text:list-item>
        <text:list-item>
          <text:p text:style-name="List_20_1_Content"> Familiengeschichten</text:p>
        </text:list-item>
        <text:list-item>
          <text:p text:style-name="List_20_1_Content"> Reaktionen auf das Lied</text:p>
        </text:list-item>
        <text:list-item>
          <text:p text:style-name="List_20_1_Content"> Ablehnung</text:p>
        </text:list-item>
        <text:list-item>
          <text:p text:style-name="List_20_1_Content"> Zustimmung</text:p>
        </text:list-item>
        <text:list-item>
          <text:p text:style-name="List_20_1_Content"> Irritation</text:p>
        </text:list-item>
        <text:list-item>
          <text:p text:style-name="List_20_1_Content_Last"> Schweigen</text:p>
        </text:list-item>
      </text:list>
      <text:p text:style-name="Text_20_body">Diese Reaktionen besitzen nicht denselben Status.</text:p>
      <text:p text:style-name="Text_20_body">Eine überprüfbare historische Korrektur hat eine andere Bedeutung als eine persönliche Erinnerung.</text:p>
      <text:p text:style-name="Text_20_body">Eine Erinnerung hat eine andere Bedeutung als ein ästhetisches Urteil.</text:p>
      <text:p text:style-name="Text_20_body">Alle können dennoch für die weitere Arbeit wichtig werden.</text:p>
      <text:p text:style-name="Horizontal_20_Line"/>
      <text:h text:style-name="Heading_20_3" text:outline-level="3"><text:bookmark-start text:name="__RefHeading___fassungen_19"/><text:bookmark-start text:name="fassungen"/>Fassungen<text:bookmark-end text:name="__RefHeading___fassungen_19"/><text:bookmark-end text:name="fassungen"/></text:h>
      <text:p text:style-name="Text_20_body">Ein Lied wird nicht nach jeder Reaktion neu geschrieben.</text:p>
      <text:p text:style-name="Text_20_body">Eine Fassung darf eine Zeit lang bestehen und Erfahrungen sammeln.</text:p>
      <text:p text:style-name="Text_20_body">Erst wenn sich genügend Gründe für eine Veränderung ergeben, kann eine neue Fassung entstehen.</text:p>
      <text:p text:style-name="Text_20_body">Die vorherige Fassung bleibt dokumentiert.</text:p>
      <text:p text:style-name="Text_20_body">Das Lied soll seine Gestalt im Gebrauch finden.</text:p>
      <text:p text:style-name="Horizontal_20_Line"/>
      <text:h text:style-name="Heading_20_3" text:outline-level="3"><text:bookmark-start text:name="__RefHeading___doris_20"/><text:bookmark-start text:name="doris"/>Doris<text:bookmark-end text:name="__RefHeading___doris_20"/><text:bookmark-end text:name="doris"/></text:h>
      <text:p text:style-name="Text_20_body">Doris Budian arbeitet als Mitautorin an den Stimmen.</text:p>
      <text:p text:style-name="Text_20_body">Ihre besondere Stärke liegt im sprachlichen Klang, in Verdichtung und Wegnahme.</text:p>
      <text:p text:style-name="Text_20_body">Sie kann Texte verändern, umschreiben und neue Formulierungen entwickeln.</text:p>
      <text:p text:style-name="Text_20_body">Ihre Fassungen sind wirkliche Fassungen der Stimme.</text:p>
      <text:p text:style-name="Text_20_body">Sie sind jedoch ebenso wenig endgültig wie die Fassungen anderer Beteiligter.</text:p>
      <text:p text:style-name="Text_20_body">Eine wichtige Frage des gemeinsamen Arbeitsprozesses wird deshalb sein:</text:p>
      <text:p text:style-name="Text_20_body">Wie kann eine sprachlich sehr starke Fassung ihre eigene Kraft behalten und trotzdem später wieder beweglich werden?</text:p>
      <text:p text:style-name="Horizontal_20_Line"/>
      <text:h text:style-name="Heading_20_3" text:outline-level="3"><text:bookmark-start text:name="__RefHeading___historische_gespraechspartner_21"/><text:bookmark-start text:name="historische_gespraechspartner"/>Historische Gesprächspartner<text:bookmark-end text:name="__RefHeading___historische_gespraechspartner_21"/><text:bookmark-end text:name="historische_gespraechspartner"/></text:h>
      <text:p text:style-name="Text_20_body">Menschen mit besonderer regionaler oder historischer Kenntnis können eine Stimme über längere Zeit begleiten.</text:p>
      <text:p text:style-name="Text_20_body">Für Anton Špaček könnte beispielsweise Ondřej Kolář ein solcher Gesprächspartner sein.</text:p>
      <text:p text:style-name="Text_20_body">Auch für Alojzy können während der Reise nach Żory und Rybnik Kontakte entstehen.</text:p>
      <text:p text:style-name="Text_20_body">Eine solche Begleitung bedeutet keine Autorität über die Figur.</text:p>
      <text:p text:style-name="Text_20_body">Sie ermöglicht wiederkehrenden Widerspruch und erneute Prüfung.</text:p>
      <text:p text:style-name="Horizontal_20_Line"/>
      <text:h text:style-name="Heading_20_3" text:outline-level="3"><text:bookmark-start text:name="__RefHeading___social_media_22"/><text:bookmark-start text:name="social_media"/>Social Media<text:bookmark-end text:name="__RefHeading___social_media_22"/><text:bookmark-end text:name="social_media"/></text:h>
      <text:p text:style-name="Text_20_body">Auch Social Media kann Teil des Labors werden.</text:p>
      <text:p text:style-name="Text_20_body">Nicht primär als Werbung.</text:p>
      <text:p text:style-name="Text_20_body">Ein Lied kann dort hörbar werden, wo Menschen leben, deren regionale oder familiäre Erfahrung mit der Figur verbunden ist.</text:p>
      <text:p text:style-name="Text_20_body">Ein kurzer Ausschnitt kann zu einer aktuellen Fassung führen.</text:p>
      <text:p text:style-name="Text_20_body">Von dort kann ein Link zurück in dieses Labor führen.</text:p>
      <text:p text:style-name="Text_20_body">Menschen können reagieren, ohne vorher lange historische Texte lesen zu müssen.</text:p>
      <text:p text:style-name="Text_20_body">Damit entsteht eine Bewegung:</text:p>
      <text:p text:style-name="Text_20_body"><text:span text:style-name="Strong_20_Emphasis">Labor → Stimme → Klang → Öffentlichkeit → Resonanz → Labor</text:span></text:p>
      <text:p text:style-name="Text_20_body">Reichweite wird dabei nicht nur als Zahl verstanden.</text:p>
      <text:p text:style-name="Text_20_body">Interessanter ist die Frage:</text:p>
      <text:p text:style-name="Text_20_body"><text:span text:style-name="Strong_20_Emphasis">Wird eine Stimme auch dort gehört, woher sie zu kommen behauptet?</text:span></text:p>
      <text:p text:style-name="Horizontal_20_Line"/>
      <text:h text:style-name="Heading_20_2" text:outline-level="2"><text:bookmark-start text:name="__RefHeading___umgang_mit_persoenlichen_erinnerungen_23"/><text:bookmark-start text:name="umgang_mit_persoenlichen_erinnerungen"/>Umgang mit persönlichen Erinnerungen<text:bookmark-end text:name="__RefHeading___umgang_mit_persoenlichen_erinnerungen_23"/><text:bookmark-end text:name="umgang_mit_persoenlichen_erinnerungen"/></text:h>
      <text:p text:style-name="Text_20_body">Wenn Menschen im Gespräch oder über Social Media Familiengeschichten erzählen, werden diese nicht automatisch veröffentlicht.</text:p>
      <text:p text:style-name="Text_20_body">Private Erinnerungen können die Arbeit verändern, ohne selbst Teil der Veröffentlichung zu werden.</text:p>
      <text:p text:style-name="Text_20_body">Identifizierbare Geschichten und Namen werden nur mit Zustimmung übernommen.</text:p>
      <text:p text:style-name="Horizontal_20_Line"/>
      <text:h text:style-name="Heading_20_2" text:outline-level="2"><text:bookmark-start text:name="__RefHeading___arbeitsstaende_24"/><text:bookmark-start text:name="arbeitsstaende"/>Arbeitsstände<text:bookmark-end text:name="__RefHeading___arbeitsstaende_24"/><text:bookmark-end text:name="arbeitsstaende"/></text:h>
      <text:p text:style-name="Text_20_body"><text:span text:style-name="Strong_20_Emphasis">3. September 2026 — vor Żory</text:span></text:p>
      <text:p text:style-name="Text_20_body">Erster öffentlicher Suchstand.</text:p>
      <text:p text:style-name="Text_20_body">Alojzy Skiba wird als mögliche Figur aus Rowień / Żory angelegt.</text:p>
      <text:p text:style-name="Text_20_body">Sein gegenwärtiges Thema lautet nicht mehr „gespaltene Identität“, sondern:</text:p>
      <text:p text:style-name="Text_20_body"><text:span text:style-name="Strong_20_Emphasis">zerfallende Nachbarschaft.</text:span></text:p>
      <text:p text:style-name="Text_20_body">Noch existiert kein fertiges Lied.</text:p>
      <text:p text:style-name="Text_20_body">Die Figur fährt jetzt nach Żor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ludwig:stimmen:labor_der_stimmen</dc:title>
  </office:meta>
</office:document-meta>
</file>