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udwig:stimmen:ludwig:lyrics"/><text:bookmark-start text:name="__RefHeading___ludwigs_lied_1"/><text:bookmark-start text:name="ludwigs_lied"/>Ludwigs Lied<text:bookmark-end text:name="__RefHeading___ludwigs_lied_1"/><text:bookmark-end text:name="ludwigs_lied"/></text:h>
      <text:p text:style-name="Text_20_body"><text:span text:style-name="Emphasis">entstanden im Gespräch zwischen Stefan und Doris Budian und ChatGPT (KI) mit Suno (KI), August 2026</text:span></text:p>
      <text:p text:style-name="Text_20_body"><text:line-break/></text:p>
      <text:p text:style-name="Text_20_body"><text:a xlink:type="simple" xlink:href="https://www.stefanbudian.de/doku.php?id=ludwig:stimmen:ludwig" text:style-name="Internet_20_link" text:visited-style-name="Visited_20_Internet_20_Link">← Ludwig</text:a></text:p>
      <text:h text:style-name="Heading_20_3" text:outline-level="3"><text:bookmark-start text:name="__RefHeading___ludwig_deutsch_2"/><text:bookmark-start text:name="ludwig_deutsch"/>LUDWIG — deutsch<text:bookmark-end text:name="__RefHeading___ludwig_deutsch_2"/><text:bookmark-end text:name="ludwig_deutsch"/></text:h>
      <text:p text:style-name="Text_20_body">Ich bin aufgewachsen<text:line-break/>
in den Trümmern einer Welt,<text:line-break/>
die keiner mehr versteht.<text:line-break/>
Mein Vater kam zurück<text:line-break/>
mit leeren Händen,<text:line-break/>
ein Volk, das weint und weiterlebt.<text:line-break/></text:p>
      <text:p text:style-name="Text_20_body">Versailles hat uns die Würde weggenommen,<text:line-break/>
der Hunger saß mit uns am Tisch.<text:line-break/>
Ich wollte nicht mehr warten,<text:line-break/>
nicht mehr schweigen.<text:line-break/>
Ich wollte ein Leben,<text:line-break/>
das mich nicht vergisst.<text:line-break/></text:p>
      <text:p text:style-name="Text_20_body">Ich weiß jetzt,<text:line-break/>
was aus dieser Würde wurde,<text:line-break/>
aus der Verehrung<text:line-break/>
und dem Marschieren.<text:line-break/></text:p>
      <text:p text:style-name="Text_20_body">Die Fahnen, die ich trug<text:line-break/>
durch Kaiserslautern,<text:line-break/>
trug ich in ein fremdes Land,<text:line-break/>
durch Dörfer,<text:line-break/>
die noch brannten nach dem Zug.<text:line-break/></text:p>
      <text:p text:style-name="Text_20_body">Und hinter mir —<text:line-break/>
was hinter mir blieb,<text:line-break/>
war beißender Rauch.<text:line-break/></text:p>
      <text:p text:style-name="Text_20_body">Schicht für Schicht<text:line-break/>
lag ein Leben unter meinem.<text:line-break/></text:p>
      <text:p text:style-name="Text_20_body">Ich hab geglaubt,<text:line-break/>
wie man nur glauben kann,<text:line-break/>
wenn man jung ist<text:line-break/>
und die Welt brennt<text:line-break/>
und man endlich weiß,<text:line-break/>
wohin man gehört.<text:line-break/></text:p>
      <text:p text:style-name="Text_20_body">Schicht für Schicht<text:line-break/>
liegt ein Schweigen unter meinem.<text:line-break/></text:p>
      <text:p text:style-name="Text_20_body">Ich hab geglaubt —<text:line-break/>
und das Glauben war so echt —<text:line-break/></text:p>
      <text:p text:style-name="Text_20_body">lässt sich das verurteilen?<text:line-break/>
Oder nur beschreiben?<text:line-break/></text:p>
      <text:p text:style-name="Text_20_body">Ich glaubte,<text:line-break/>
der Führer weiß, was er tut —<text:line-break/>
auch wenn ICH es nicht fasse.<text:line-break/></text:p>
      <text:p text:style-name="Text_20_body">Mein Glaube<text:line-break/>
brauchte kein Verstehen.<text:line-break/>
Mein Eid<text:line-break/>
brauchte keine Fragen.<text:line-break/></text:p>
      <text:p text:style-name="Text_20_body">Wenn ich gewusst hätte —<text:line-break/>
was hätte ich getan?<text:line-break/></text:p>
      <text:p text:style-name="Text_20_body">Ich glaubte,<text:line-break/>
und das Glauben fühlte sich an<text:line-break/>
wie Klarheit.<text:line-break/></text:p>
      <text:p text:style-name="Text_20_body">Machte mich<text:line-break/>
zu was ich war.<text:line-break/></text:p>
      <text:p text:style-name="Text_20_body">Ludwig.<text:line-break/></text:p>
      <text:p text:style-name="Text_20_body">Ich bin gefallen<text:line-break/>
im Mai, in Belgien.<text:line-break/></text:p>
      <text:p text:style-name="Text_20_body">Betrauert und geehrt zuerst<text:line-break/>
und dann:<text:line-break/>
nur noch ein Name,<text:line-break/>
den man nicht mehr nennt.<text:line-break/></text:p>
      <text:p text:style-name="Text_20_body">Ludwig.<text:line-break/></text:p>
      <text:p text:style-name="Text_20_body">Schicht für Schicht<text:line-break/>
lag ein Leben unter meinem.<text:line-break/></text:p>
      <text:p text:style-name="Text_20_body">Ich hab geglaubt,<text:line-break/>
wie man nur glauben kann,<text:line-break/>
wenn man jung ist<text:line-break/>
und die Welt brennt<text:line-break/>
und man endlich weiß,<text:line-break/>
wohin man gehört.<text:line-break/></text:p>
      <text:p text:style-name="Text_20_body">Schicht für Schicht<text:line-break/>
liegt ein Schweigen unter meinem.<text:line-break/></text:p>
      <text:p text:style-name="Text_20_body">Ich hab geglaubt —<text:line-break/>
und das Glauben war so echt —<text:line-break/></text:p>
      <text:p text:style-name="Text_20_body">lässt sich das verurteilen?<text:line-break/>
Oder nur beschreiben?<text:line-break/></text:p>
      <text:p text:style-name="Text_20_body">Ich kann erzählen nur<text:line-break/>
von einem Mann aus Kaiserslautern,<text:line-break/>
der glaubte.<text:line-break/></text:p>
      <text:p text:style-name="Text_20_body">Und marschierte.<text:line-break/>
Und mordete.<text:line-break/>
Und ohne zu zweifeln starb.<text:line-break/></text:p>
      <text:p text:style-name="Text_20_body">Gefallen im Mai in Belgien —<text:line-break/></text:p>
      <text:p text:style-name="Text_20_body">und hinter ihm —<text:line-break/></text:p>
      <text:p text:style-name="Text_20_body">zerbrach die Welt.<text:line-break/></text:p>
      <text:p text:style-name="Horizontal_20_Line"/>
      <text:h text:style-name="Heading_20_3" text:outline-level="3"><text:bookmark-start text:name="__RefHeading___ludwig_tschechisch_3"/><text:bookmark-start text:name="ludwig_tschechisch"/>LUDWIG — tschechisch<text:bookmark-end text:name="__RefHeading___ludwig_tschechisch_3"/><text:bookmark-end text:name="ludwig_tschechisch"/></text:h>
      <text:p text:style-name="Text_20_body"><text:line-break/></text:p>
      <text:p text:style-name="Text_20_body">Vyrůstal jsem v troskách světa,<text:line-break/>
kterému už nikdo nerozumí.<text:line-break/>
Můj otec se vrátil s prázdnýma rukama,<text:line-break/>
národ pláče a žije dál.<text:line-break/></text:p>
      <text:p text:style-name="Text_20_body">Versailles nám vzalo důstojnost,<text:line-break/>
hlad sedával s námi u stolu.<text:line-break/>
Už jsem nechtěl čekat,<text:line-break/>
nechtěl mlčet,<text:line-break/>
chtěl jsem život,<text:line-break/>
který na mě nezapomene.<text:line-break/></text:p>
      <text:p text:style-name="Text_20_body">Teď už vím,<text:line-break/>
co se z té důstojnosti stalo,<text:line-break/>
z toho uctívání<text:line-break/>
a pochodování.<text:line-break/></text:p>
      <text:p text:style-name="Text_20_body">Prapory, které jsem nesl<text:line-break/>
Kaiserslauternem,<text:line-break/>
jsem nesl do cizí země,<text:line-break/>
vesnicemi,<text:line-break/>
které po průchodu ještě hořely.<text:line-break/></text:p>
      <text:p text:style-name="Text_20_body">A za mnou —<text:line-break/>
co za mnou zůstalo,<text:line-break/>
byl štiplavý kouř.<text:line-break/></text:p>
      <text:p text:style-name="Text_20_body">Vrstva za vrstvou<text:line-break/>
ležel pod mým životem život.<text:line-break/></text:p>
      <text:p text:style-name="Text_20_body">Věřil jsem tak,<text:line-break/>
jak se dá věřit jen tehdy,<text:line-break/>
když je člověk mladý<text:line-break/>
a svět hoří<text:line-break/>
a konečně ví,<text:line-break/>
kam patří.<text:line-break/></text:p>
      <text:p text:style-name="Text_20_body">Vrstva za vrstvou<text:line-break/>
leží pod mým životem mlčení.<text:line-break/></text:p>
      <text:p text:style-name="Text_20_body">Věřil jsem —<text:line-break/>
a věřit bylo tak opravdové —<text:line-break/></text:p>
      <text:p text:style-name="Text_20_body">dá se to odsoudit?<text:line-break/>
Nebo jen popsat?<text:line-break/></text:p>
      <text:p text:style-name="Text_20_body">Věřil jsem,<text:line-break/>
že Vůdce ví, co dělá —<text:line-break/>
i když JÁ to nedokážu pochopit.<text:line-break/></text:p>
      <text:p text:style-name="Text_20_body">Má víra<text:line-break/>
nepotřebovala porozumění.<text:line-break/>
Má přísaha<text:line-break/>
nepotřebovala otázky.<text:line-break/></text:p>
      <text:p text:style-name="Text_20_body">Kdybych věděl —<text:line-break/>
co bych udělal?<text:line-break/></text:p>
      <text:p text:style-name="Text_20_body">Věřil jsem,<text:line-break/>
a věřit bylo jako mít jasno.<text:line-break/></text:p>
      <text:p text:style-name="Text_20_body">Udělalo mě to<text:line-break/>
tím, čím jsem byl.<text:line-break/></text:p>
      <text:p text:style-name="Text_20_body">Ludwig.<text:line-break/></text:p>
      <text:p text:style-name="Text_20_body">Padl jsem v květnu v Belgii.<text:line-break/></text:p>
      <text:p text:style-name="Text_20_body">Nejdřív oplakáván a ctěn —<text:line-break/>
a potom už jen jméno,<text:line-break/>
které se už nepřipomíná.<text:line-break/></text:p>
      <text:p text:style-name="Text_20_body">Ludwig.<text:line-break/></text:p>
      <text:p text:style-name="Text_20_body">Vrstva za vrstvou<text:line-break/>
ležel pod mým životem život.<text:line-break/></text:p>
      <text:p text:style-name="Text_20_body">Věřil jsem tak,<text:line-break/>
jak se dá věřit jen tehdy,<text:line-break/>
když je člověk mladý<text:line-break/>
a svět hoří<text:line-break/>
a konečně ví,<text:line-break/>
kam patří.<text:line-break/></text:p>
      <text:p text:style-name="Text_20_body">Vrstva za vrstvou<text:line-break/>
leží pod mým životem mlčení.<text:line-break/></text:p>
      <text:p text:style-name="Text_20_body">Věřil jsem —<text:line-break/>
a věřit bylo tak opravdové —<text:line-break/></text:p>
      <text:p text:style-name="Text_20_body">dá se to odsoudit?<text:line-break/>
Nebo jen popsat?<text:line-break/></text:p>
      <text:p text:style-name="Text_20_body">Mohu jen vyprávět<text:line-break/>
o muži z Kaiserslauternu,<text:line-break/>
který věřil.<text:line-break/></text:p>
      <text:p text:style-name="Text_20_body">A pochodoval.<text:line-break/>
A vraždil.<text:line-break/>
A zemřel,<text:line-break/>
aniž zapochyboval.<text:line-break/></text:p>
      <text:p text:style-name="Text_20_body">Padl v květnu v Belgii —<text:line-break/></text:p>
      <text:p text:style-name="Text_20_body">a za ním —<text:line-break/></text:p>
      <text:p text:style-name="Text_20_body">se svět rozpadl.<text:line-break/></text:p>
      <text:p text:style-name="Horizontal_20_Line"/>
      <text:h text:style-name="Heading_20_3" text:outline-level="3"><text:bookmark-start text:name="__RefHeading___ludwig_polnisch_4"/><text:bookmark-start text:name="ludwig_polnisch"/>LUDWIG — polnisch<text:bookmark-end text:name="__RefHeading___ludwig_polnisch_4"/><text:bookmark-end text:name="ludwig_polnisch"/></text:h>
      <text:p text:style-name="Text_20_body"><text:line-break/></text:p>
      <text:p text:style-name="Text_20_body">Dorastałem w ruinach świata,<text:line-break/>
którego nikt już nie rozumie.<text:line-break/>
Mój ojciec wrócił z pustymi rękami,<text:line-break/>
naród płacze i żyje dalej.<text:line-break/></text:p>
      <text:p text:style-name="Text_20_body">Wersal odebrał nam godność,<text:line-break/>
głód siedział z nami przy stole.<text:line-break/>
Nie chciałem już czekać,<text:line-break/>
nie chciałem milczeć,<text:line-break/>
chciałem życia,<text:line-break/>
które o mnie nie zapomni.<text:line-break/></text:p>
      <text:p text:style-name="Text_20_body">Teraz wiem,<text:line-break/>
co stało się z tą godnością,<text:line-break/>
z uwielbieniem<text:line-break/>
i z maszerowaniem.<text:line-break/></text:p>
      <text:p text:style-name="Text_20_body">Sztandary, które niosłem<text:line-break/>
przez Kaiserslautern,<text:line-break/>
niosłem do obcego kraju,<text:line-break/>
przez wsie,<text:line-break/>
które po naszym przejściu<text:line-break/>
wciąż płonęły.<text:line-break/></text:p>
      <text:p text:style-name="Text_20_body">A za mną —<text:line-break/>
to, co za mną zostało,<text:line-break/>
było gryzącym dymem.<text:line-break/></text:p>
      <text:p text:style-name="Text_20_body">Warstwa po warstwie<text:line-break/>
pod moim życiem<text:line-break/>
leżało życie.<text:line-break/></text:p>
      <text:p text:style-name="Text_20_body">Wierzyłem tak,<text:line-break/>
jak można wierzyć tylko wtedy,<text:line-break/>
kiedy jest się młodym<text:line-break/>
i świat płonie<text:line-break/>
i wreszcie wiadomo,<text:line-break/>
gdzie jest twoje miejsce.<text:line-break/></text:p>
      <text:p text:style-name="Text_20_body">Warstwa po warstwie<text:line-break/>
pod moim życiem<text:line-break/>
leży milczenie.<text:line-break/></text:p>
      <text:p text:style-name="Text_20_body">Wierzyłem —<text:line-break/>
i to, że wierzyłem,<text:line-break/>
było tak prawdziwe —<text:line-break/></text:p>
      <text:p text:style-name="Text_20_body">czy można to potępić?<text:line-break/>
Czy tylko opisać?<text:line-break/></text:p>
      <text:p text:style-name="Text_20_body">Wierzyłem,<text:line-break/>
że Führer wie, co robi —<text:line-break/>
nawet jeśli JA<text:line-break/>
tego nie pojmuję.<text:line-break/></text:p>
      <text:p text:style-name="Text_20_body">Moja wiara<text:line-break/>
nie potrzebowała zrozumienia.<text:line-break/>
Moja przysięga<text:line-break/>
nie potrzebowała pytań.<text:line-break/></text:p>
      <text:p text:style-name="Text_20_body">Gdybym wiedział —<text:line-break/>
co bym zrobił?<text:line-break/></text:p>
      <text:p text:style-name="Text_20_body">Wierzyłem,<text:line-break/>
a wierzyć było jak<text:line-break/>
mieć wszystko jasne.<text:line-break/></text:p>
      <text:p text:style-name="Text_20_body">To uczyniło mnie<text:line-break/>
tym, kim byłem.<text:line-break/></text:p>
      <text:p text:style-name="Text_20_body">Ludwig.<text:line-break/></text:p>
      <text:p text:style-name="Text_20_body">Poległem w maju w Belgii.<text:line-break/></text:p>
      <text:p text:style-name="Text_20_body">Najpierw opłakiwany i czczony —<text:line-break/>
a potem<text:line-break/>
już tylko imię,<text:line-break/>
którego się nie wspomina.<text:line-break/></text:p>
      <text:p text:style-name="Text_20_body">Ludwig.<text:line-break/></text:p>
      <text:p text:style-name="Text_20_body">Warstwa po warstwie<text:line-break/>
pod moim życiem<text:line-break/>
leżało życie.<text:line-break/></text:p>
      <text:p text:style-name="Text_20_body">Wierzyłem tak,<text:line-break/>
jak można wierzyć tylko wtedy,<text:line-break/>
kiedy jest się młodym<text:line-break/>
i świat płonie<text:line-break/>
i wreszcie wiadomo,<text:line-break/>
gdzie jest twoje miejsce.<text:line-break/></text:p>
      <text:p text:style-name="Text_20_body">Warstwa po warstwie<text:line-break/>
pod moim życiem<text:line-break/>
leży milczenie.<text:line-break/></text:p>
      <text:p text:style-name="Text_20_body">Wierzyłem —<text:line-break/>
i to, że wierzyłem,<text:line-break/>
było tak prawdziwe —<text:line-break/></text:p>
      <text:p text:style-name="Text_20_body">czy można to potępić?<text:line-break/>
Czy tylko opisać?<text:line-break/></text:p>
      <text:p text:style-name="Text_20_body">Mogę tylko opowiedzieć<text:line-break/>
o człowieku z Kaiserslauternu,<text:line-break/>
który wierzył.<text:line-break/></text:p>
      <text:p text:style-name="Text_20_body">I maszerował.<text:line-break/>
I mordował.<text:line-break/>
I umarł,<text:line-break/>
nie wątpiąc.<text:line-break/></text:p>
      <text:p text:style-name="Text_20_body">Poległ w maju w Belgii —<text:line-break/></text:p>
      <text:p text:style-name="Text_20_body">a za nim —<text:line-break/></text:p>
      <text:p text:style-name="Text_20_body">rozpadł się świat.<text:line-break/></text:p>
      <text:h text:style-name="Heading_20_3" text:outline-level="3"><text:bookmark-start text:name="__RefHeading___ludwig_polnisch_5"/><text:bookmark-start text:name="ludwig_polnisch1"/>LUDWIG — polnisch<text:bookmark-end text:name="__RefHeading___ludwig_polnisch_5"/><text:bookmark-end text:name="ludwig_polnisch1"/></text:h>
      <text:p text:style-name="Text_20_body"><text:line-break/></text:p>
      <text:p text:style-name="Text_20_body">[Verse 1 — The Young Man]</text:p>
      <text:p text:style-name="Text_20_body">I grew up in the wreckage of a world
no one seemed to understand.
My father came home with nothing,
to a country grieving, trying to survive.</text:p>
      <text:p text:style-name="Text_20_body">Versailles had stripped us of our pride.
Hunger sat down at our table.
I was tired of waiting, tired of silence.
I wanted a life
that would remember me.</text:p>
      <text:p text:style-name="Text_20_body">[Verse 2 — The Eternal]</text:p>
      <text:p text:style-name="Text_20_body">Now I know what became of all that pride,
of the worship and the marching.
The flags I carried through Kaiserslautern
followed me into another country,</text:p>
      <text:p text:style-name="Text_20_body">past villages still smouldering
after we had gone through.
And behind me —
all that remained
was the sting of smoke.</text:p>
      <text:p text:style-name="Text_20_body">[Chorus]</text:p>
      <text:p text:style-name="Text_20_body">Layer by layer,
there was another life beneath my own.
I believed the way the young can believe
when the world is burning
and suddenly you know
where you belong.</text:p>
      <text:p text:style-name="Text_20_body">Layer by layer,
there is silence underneath my life.
I believed,
and the belief itself was real.
Can that be condemned?
Or can it only be described?</text:p>
      <text:p text:style-name="Text_20_body">[Bridge — The Young Man]</text:p>
      <text:p text:style-name="Text_20_body">I believed the Führer knew what he was doing,
even when I could not understand.
My faith asked for no understanding.
My oath allowed no questions.</text:p>
      <text:p text:style-name="Text_20_body">If I had known —
what would I have done?
I believed.
And believing felt like certainty.
It made me what I was.</text:p>
      <text:p text:style-name="Text_20_body">(Ludwig)</text:p>
      <text:p text:style-name="Text_20_body">[spoken]</text:p>
      <text:p text:style-name="Text_20_body">I was killed in Belgium in May.
At first I was mourned and honoured.
Then I became
just another name
no one speaks anymore.</text:p>
      <text:p text:style-name="Text_20_body">(Ludwig)</text:p>
      <text:p text:style-name="Text_20_body">[Chorus]</text:p>
      <text:p text:style-name="Text_20_body">Layer by layer,
there was another life beneath my own.
I believed the way the young can believe
when the world is burning
and suddenly you know
where you belong.</text:p>
      <text:p text:style-name="Text_20_body">Layer by layer,
there is silence underneath my life.
I believed,
and the belief itself was real.
Can that be condemned?
Or can it only be described?</text:p>
      <text:p text:style-name="Text_20_body">[Final Verse — The Eternal]</text:p>
      <text:p text:style-name="Text_20_body">All I can tell you is this:</text:p>
      <text:p text:style-name="Text_20_body">there was a man from Kaiserslautern
who believed.
Who marched.
Who murdered.
Who died without doubt.</text:p>
      <text:p text:style-name="Text_20_body">Killed in Belgium in May —</text:p>
      <text:p text:style-name="Text_20_body">and behind him,
the world came apart.</text:p>
      <text:p text:style-name="Horizontal_20_Line"/>
      <text:p text:style-name="Text_20_body"><text:a xlink:type="simple" xlink:href="https://www.stefanbudian.de/doku.php?id=ludwig:stimmen:ludwig" text:style-name="Internet_20_link" text:visited-style-name="Visited_20_Internet_20_Link">← Ludwi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dwig:stimmen:ludwig:lyrics</dc:title>
  </office:meta>
</office:document-meta>
</file>