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jpeg" manifest:full-path="Pictures/fb0e3d8af55bfb9a3669d29f140ec9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art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art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start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art" text:style-name="Local_20_link" text:visited-style-name="Visited_20_Local_20_Link">Array</text:a></text:p>
      <text:h text:style-name="Heading_20_1" text:outline-level="1"><text:bookmark text:name="narva:ee:start"/><text:bookmark-start text:name="__RefHeading___narva_haeaeled_piiril_2025_1"/><text:bookmark-start text:name="narva_haeaeled_piiril_2025"/>Narva – Hääled piiril (2025)<text:bookmark-end text:name="__RefHeading___narva_haeaeled_piiril_2025_1"/><text:bookmark-end text:name="narva_haeaeled_piiril_2025"/></text:h>
      <text:p text:style-name="Text_20_body"><text:span text:style-name="Strong_20_Emphasis">Kunstiline tihendus tegelikest aruteludest</text:span></text:p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narvahaeaeled_piiril_2"/><text:bookmark-start text:name="narvahaeaeled_piiril"/>Narva: Hääled piiril<text:bookmark-end text:name="__RefHeading___narvahaeaeled_piiril_2"/><text:bookmark-end text:name="narvahaeaeled_piiril"/></text:h><text:p text:style-name="Text_20_body"><text:span text:style-name="Strong_20_Emphasis">Narva</text:span> ei ole ääreala — see on ristumiskoht: keel, ajalugu ja poliitika põimuvad siin vahetult.  
See projekt koondab Narva fiktiivselt tihendatud hääli, et teha kuuldavaks raskesti ligipääsetavad vaatenurgad ja luua väli kohtumiseks ja järelemõtlemiseks.</text:p></table:table-cell></table:table-row></table:table></draw:text-box></draw:frame></text:p>
      <text:p text:style-name="Text_20_body"><draw:a xlink:type="simple" xlink:href="https://www.stefanbudian.de/doku.php?id=narva:ee:stimmen_uebersicht"><draw:frame draw:style-name="mediaright" draw:name="Vaata häälte ülevaadet Legend" text:anchor-type="paragraph" draw:z-index="0" svg:width="7.9375cm"><draw:text-box><text:p text:style-name="legendcenter"><draw:frame draw:style-name="mediaright" draw:name="Vaata häälte ülevaadet" text:anchor-type="paragraph" draw:z-index="3" svg:width="7.9375cm" svg:height="5.6345326834862cm"><draw:image xlink:href="Pictures/fb0e3d8af55bfb9a3669d29f140ec94c.jpg" xlink:type="simple" xlink:show="embed" xlink:actuate="onLoad"/></draw:frame>Vaata häälte ülevaadet</text:p></draw:text-box></draw:frame></draw:a></text:p>
      <text:p text:style-name="Text_20_body"><text:span text:style-name="Strong_20_Emphasis">Mida siit leiad:</text:span></text:p>
      <text:list text:style-name="List_20_1" text:continue-numbering="false">
        <text:list-item>
          <text:p text:style-name="List_20_1_Content_First"> <text:a xlink:type="simple" xlink:href="https://www.stefanbudian.de/doku.php?id=narva:ee:stimmen_uebersicht" text:style-name="Internet_20_link" text:visited-style-name="Visited_20_Internet_20_Link">Kogu 11 „häält“</text:a> — fiktiivsed dialoogid ja monoloogid, mis esindavad tüüpilisi vaateid ja kogemusi. Tekstid on kunstilised tõlgendused, mitte sõnasõnalised dokumentatsioonid.  </text:p>
        </text:list-item>
        <text:list-item>
          <text:p text:style-name="List_20_1_Content_Last"> Taustamaterjal: <text:a xlink:type="simple" xlink:href="https://www.stefanbudian.de/doku.php?id=narva:ee:methode" text:style-name="Internet_20_link" text:visited-style-name="Visited_20_Internet_20_Link">Metoodika, allikad</text:a>, <text:a xlink:type="simple" xlink:href="https://www.stefanbudian.de/doku.php?id=narva:ee:kooperation_mit_ki" text:style-name="Internet_20_link" text:visited-style-name="Visited_20_Internet_20_Link">Eetiline peegeldus</text:a>.</text:p>
        </text:list-item>
      </text:list>
      <text:h text:style-name="Heading_20_1" text:outline-level="1"><text:bookmark-start text:name="__RefHeading___sissejuhatusnarva_haeaeled_piiril_3"/><text:bookmark-start text:name="sissejuhatusnarva_haeaeled_piiril"/>Sissejuhatus: Narva – Hääled piiril<text:bookmark-end text:name="__RefHeading___sissejuhatusnarva_haeaeled_piiril_3"/><text:bookmark-end text:name="sissejuhatusnarva_haeaeled_piiril"/></text:h>
      <text:p text:style-name="Text_20_body">Narva on linn Eesti idapiiril, otse Venemaa kõrval.  
Umbes 98 % elanikest räägib emakeelena vene keelt.  
Alates 2023. aastast on uued seadused karmistanud keelepoliitikat: vene keel tõrjutakse järk-järgult välja koolidest, ametiasutustest ja avalikust elust.  
Seetõttu peetakse Narvat Euroopa integratsiooni ja julgeolekupoliitika sümboolseks proovikiviks.</text:p>
      <text:p text:style-name="Text_20_body">Projekt <text:span text:style-name="Strong_20_Emphasis">„Narva – Hääled piiril“</text:span> uurib seda olukorda kunstilis-uurimuslikust vaatenurgast.  
Avalike uurimuste, ajakirjanduslike allikate ja analüüside põhjal on loodud <text:span text:style-name="Strong_20_Emphasis">üksteist fiktiivselt tihendatud „häält“</text:span>,  
mis peegeldavad tüüpilisi kogemusi ja hoiakuid nii vene- kui ka eestikeelsete elanike seas.</text:p>
      <text:p text:style-name="Text_20_body">Eesmärk on muuta ühiskondlikku keerukust kogetavaks empaatia, konteksti ja dialoogi kaudu –  
mitte ajakirjandusliku tõestuse, vaid jutustava lähenemise abil.</text:p>
      <text:p text:style-name="Text_20_body">Töö sündis koostöös inimautori (<text:span text:style-name="Strong_20_Emphasis">Stefan Budian</text:span>) ja tehisintellekti abiliste (<text:span text:style-name="Strong_20_Emphasis">Noyan / ChatGPT-5 &amp; Euras / LeChat</text:span>) vahel ning on panus uue tüüpi digitaalsesse mälukultuuri:  
<text:span text:style-name="Strong_20_Emphasis">jagatud autorlus</text:span> inimese ja masina vahel.</text:p>
      <text:p text:style-name="Plugin_Wrap_Paragraph_Centered"><text:a xlink:type="simple" xlink:href="https://www.stefanbudian.de/doku.php?id=narva:ee:stimmen_uebersicht" text:style-name="Internet_20_link" text:visited-style-name="Visited_20_Internet_20_Link">→ vaata 11 häält</text:a> | <text:a xlink:type="simple" xlink:href="https://www.stefanbudian.de/doku.php?id=narva:ee:methode" text:style-name="Internet_20_link" text:visited-style-name="Visited_20_Internet_20_Link">→ meetod ja allikad</text:a> | <text:a xlink:type="simple" xlink:href="https://www.stefanbudian.de/doku.php?id=narva:ee:kooperation_mit_ki" text:style-name="Internet_20_link" text:visited-style-name="Visited_20_Internet_20_Link">→ koostöö tehisintellekti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art</dc:title>
  </office:meta>
</office:document-meta>
</file>