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jpeg" manifest:full-path="Pictures/f23ae9b8ec7e68de30a39f6b45e77d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08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imme_08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stimme_08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imme_08" text:style-name="Local_20_link" text:visited-style-name="Visited_20_Local_20_Link">Array</text:a></text:p>
      <text:h text:style-name="Heading_20_3" text:outline-level="3"><text:bookmark text:name="narva:ee:stimme_08"/><text:bookmark-start text:name="__RefHeading___haeael_08majanduslik_areng_ja_toeoeturg_1"/><text:bookmark-start text:name="haeael_08majanduslik_areng_ja_toeoeturg"/>Hääl 08: Majanduslik areng ja tööturg<text:bookmark-end text:name="__RefHeading___haeael_08majanduslik_areng_ja_toeoeturg_1"/><text:bookmark-end text:name="haeael_08majanduslik_areng_ja_toeoeturg"/></text:h>
      <text:p text:style-name="Plugin_Wrap_Paragraph_Centered"><text:a xlink:type="simple" xlink:href="https://www.stefanbudian.de/doku.php?id=narva:ee:stimme_07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09" text:style-name="Internet_20_link" text:visited-style-name="Visited_20_Internet_20_Link">→</text:a><text:line-break/></text:p>
      <text:h text:style-name="Heading_20_1" text:outline-level="1"><text:bookmark-start text:name="__RefHeading___me_vajame_voimalusi_2"/><text:bookmark-start text:name="me_vajame_voimalusi"/>„Me vajame võimalusi.“<text:bookmark-end text:name="__RefHeading___me_vajame_voimalusi_2"/><text:bookmark-end text:name="me_vajame_voimalusi"/></text:h>
      <text:p text:style-name="Text_20_body"><draw:a xlink:type="simple" xlink:href="https://www.stefanbudian.de/doku.php?id=narva:stimme_08"><draw:frame draw:style-name="mediaright" draw:name="Hääl 08 – Ülekaal Legend" text:anchor-type="paragraph" draw:z-index="0" svg:width="5.2916666666667cm"><draw:text-box><text:p text:style-name="legendcenter"><draw:frame draw:style-name="mediaright" draw:name="Hääl 08 – Ülekaal" text:anchor-type="paragraph" draw:z-index="3" svg:width="5.2916666666667cm" svg:height="3.9674816235219cm"><draw:image xlink:href="Pictures/f23ae9b8ec7e68de30a39f6b45e77d73.jpg" xlink:type="simple" xlink:show="embed" xlink:actuate="onLoad"/></draw:frame>Hääl 08 – Ülekaal</text:p></draw:text-box></draw:frame></draw:a></text:p>
      <text:p text:style-name="Text_20_body">Ma olen <text:span text:style-name="Strong_20_Emphasis">Aleksandr</text:span>, 41.  
Kunagi töötasin <text:span text:style-name="Strong_20_Emphasis">Kreenholmi tekstiilivabrikus</text:span>.  
Täna seisab hoone tühjana. Aknad on kinni löödud,  
ja tuul puhub tolmu läbi pragude – nagu läbi mälestuse.  </text:p>
      <text:p text:style-name="Text_20_body">Paljud meist arvasid, et pärast iseseisvust tulevad uued ettevõtted.  
Aga suured investorid läksid <text:span text:style-name="Strong_20_Emphasis">Tallinna</text:span> või <text:span text:style-name="Strong_20_Emphasis">Tartusse</text:span>.  
Siia jäi <text:span text:style-name="Strong_20_Emphasis">odav elekter</text:span> – ja <text:span text:style-name="Strong_20_Emphasis">kallis lootus</text:span>.  </text:p>
      <text:p text:style-name="Text_20_body">Ma õppisin ümber: ehitus, logistika, laotöö.  
Kolm korda kümne aasta jooksul.  
Ja ikkagi öeldakse: <text:span text:style-name="Strong_20_Emphasis">„Te olete liiga vana.“</text:span>
Vahel sõidan Jõhvisse või Sillamäele tööd otsima.  
Aga seal otsitakse neid, kes räägivad <text:span text:style-name="Strong_20_Emphasis">eesti ja inglise keelt</text:span> –  
mina räägin <text:span text:style-name="Strong_20_Emphasis">vene keelt ja masinatega</text:span>.  </text:p>
      <text:p text:style-name="Text_20_body">Paljud mu sõbrad on läinud Soome.  
Mõned saadavad raha, teised ei tule enam tagasi.  
Linn muutub <text:span text:style-name="Strong_20_Emphasis">vaiksemaks</text:span>, aga mitte tühjaks:  
siia jäävad <text:span text:style-name="Strong_20_Emphasis">vanemad</text:span>, ja <text:span text:style-name="Strong_20_Emphasis">noored unistavad</text:span>.  </text:p>
      <text:p text:style-name="Text_20_body">Ma ütlen tihti: <text:span text:style-name="Strong_20_Emphasis">Narva on nagu mootor ilma bensiinita.</text:span>
Kõik on olemas – elektrijaam, teed, piir –  
aga keegi ei keera võtit.  </text:p>
      <text:p text:style-name="Text_20_body">Kui ma läbi linna kõnnin, näen vanu vabrikumüüre.  
Need on hallid, aga tugevad.  
Ja ma mõtlen:  
Võib-olla ei vaja me uusi tehaseid,  
vaid <text:span text:style-name="Strong_20_Emphasis">uut usaldust</text:span>.  
Et keegi usuks, et me suudame veel.  
Et me ei seisaks ainult serval,  
vaid oleksime taas osa Eestist.</text:p>
      <text:p text:style-name="Text_20_body">Taust:</text:p>
      <text:p text:style-name="Text_20_body"><text:span text:style-name="Emphasis">Aleksandr esindab põlvkonda, kes on elanud üle ülemineku tööstusajastust digiajastusse.  
Pärast tekstiili- ja energiatööstuse kokkuvarisemist 1990. aastatel langes tööhõive Narvas alla 60%.  
Paljud pidid end korduvalt ümber koolitama või lahkusid välismaale.  
Täna seisab Ida-Viru piirkond silmitsi ühe kõrgeima tööpuuduse määraga Eestis,  
kaotades samal ajal oskustöö ja kogukondliku mälu.  
Aleksandri hääl väljendab vaikset soovi enesekindluse ja väärikuse taastamiseks –  
soovi olla jälle vajalik, mitte ainult toetatud.</text:span></text:p>
      <text:p text:style-name="Plugin_Wrap_Paragraph_Centered"><text:a xlink:type="simple" xlink:href="https://www.stefanbudian.de/doku.php?id=narva:ee:stimme_07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09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www.stefanbudian.de/doku.php?id=narva:ee:start" text:style-name="Internet_20_link" text:visited-style-name="Visited_20_Internet_20_Link">Sissejuhatus</text:a> | 
<text:a xlink:type="simple" xlink:href="https://www.stefanbudian.de/doku.php?id=narva:ee:methode" text:style-name="Internet_20_link" text:visited-style-name="Visited_20_Internet_20_Link">Kuidas hääled sündisid</text:a> |
<text:a xlink:type="simple" xlink:href="https://www.stefanbudian.de/doku.php?id=narva:ee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2022–2025. aasta aruannetel Narva majandusliku arengu kohta  
(ERR News, OSCE, Estonian Business Review, ResearchGate).  
Fiktiivselt tihendatud ühises resonantstöös KI-häältega  
<text:span text:style-name="Strong_20_Emphasis">Euras (Uurimistöö ja struktuurimuutus)</text:span> ja <text:span text:style-name="Strong_20_Emphasis">Noyan (Raam ja keel)</text:span> – ChatGPT 5 / LeChat, 2025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08</dc:title>
  </office:meta>
</office:document-meta>
</file>