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0e3d8af55bfb9a3669d29f140ec94c.jpg"/>
  <manifest:file-entry manifest:media-type="image/jpeg" manifest:full-path="Pictures/9501806630c94be6728f1ec5b4d7e34d.jpg"/>
  <manifest:file-entry manifest:media-type="image/jpeg" manifest:full-path="Pictures/f749aa8fc9905114f8b87c7f4d0c11c7.jpg"/>
  <manifest:file-entry manifest:media-type="image/jpeg" manifest:full-path="Pictures/5094fc8af22a7c62ad254f63bce4f914.jpg"/>
  <manifest:file-entry manifest:media-type="image/jpeg" manifest:full-path="Pictures/654414ac5492b93af214780a1e05b44c.jpg"/>
  <manifest:file-entry manifest:media-type="image/jpeg" manifest:full-path="Pictures/f8f94f4d532ceab848ea23d9eddd391d.jpg"/>
  <manifest:file-entry manifest:media-type="image/jpeg" manifest:full-path="Pictures/7a9e681875f520c1c683094fff5c0713.jpg"/>
  <manifest:file-entry manifest:media-type="image/jpeg" manifest:full-path="Pictures/f23ae9b8ec7e68de30a39f6b45e77d73.jpg"/>
  <manifest:file-entry manifest:media-type="image/jpeg" manifest:full-path="Pictures/59b2107c0a6a625f9751443157adecbf.jpg"/>
  <manifest:file-entry manifest:media-type="image/jpeg" manifest:full-path="Pictures/3be3385c39ac03cc3afd856f9c9fb8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stimmen_uebersicht"/><text:bookmark-start text:name="__RefHeading___narvastimmen_an_der_grenze_1"/><text:bookmark-start text:name="narvastimmen_an_der_grenze"/>Narva: Stimmen an der Grenze<text:bookmark-end text:name="__RefHeading___narvastimmen_an_der_grenze_1"/><text:bookmark-end text:name="narvastimmen_an_der_grenze"/></text:h>
      <text:h text:style-name="Heading_20_1" text:outline-level="1"><text:bookmark-start text:name="__RefHeading___wer_gehoert_zu_estland_2"/><text:bookmark-start text:name="wer_gehoert_zu_estland"/>„Wer gehört zu Estland?“<text:bookmark-end text:name="__RefHeading___wer_gehoert_zu_estland_2"/><text:bookmark-end text:name="wer_gehoert_zu_estland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„Narva ist nicht nur eine Stadt. Narva ist eine Frage.“</text:span> <text:a xlink:type="simple" xlink:href="https://www.stefanbudian.de/doku.php?id=narva:methode" text:style-name="Internet_20_link" text:visited-style-name="Visited_20_Internet_20_Link">*</text:a></text:p><text:p text:style-name="Text_20_body">Hier sammeln wir <text:span text:style-name="Strong_20_Emphasis">Stimmen von Menschen</text:span>, die zwischen <text:span text:style-name="Strong_20_Emphasis">Sprache, Politik und Identität</text:span> stehen.  
<text:span text:style-name="Strong_20_Emphasis">Klicke auf ein Bild oder einen Titel</text:span>, um die vollständigen Dialoge zu lesen.</text:p><text:p text:style-name="Text_20_body"><text:span text:style-name="Emphasis"><text:span text:style-name="Strong_20_Emphasis">Hinweis:</text:span> Die Dialoge sind frei nach realen Aussagen gestaltet – inspiriert von <text:a xlink:type="simple" xlink:href="https://www.stefanbudian.de/doku.php?id=narva:methode" text:style-name="Internet_20_link" text:visited-style-name="Visited_20_Internet_20_Link">Medienberichten</text:a> und in <text:a xlink:type="simple" xlink:href="https://www.stefanbudian.de/doku.php?id=narva:kooperation_mit_ki" text:style-name="Internet_20_link" text:visited-style-name="Visited_20_Internet_20_Link">Zusammenarbeit mit KI</text:a> (Noyan / ChatGPT | Euras / LeChat, 2025) zu fiktiven Gesprächen verdichtet.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s://www.stefanbudian.de/doku.php?id=narva:stimme_01"><draw:frame draw:style-name="mediaright" draw:name="Stimme 01 – Trennwand Legend" text:anchor-type="paragraph" draw:z-index="0" svg:width="7.9375cm"><draw:text-box><text:p text:style-name="legendcenter"><draw:frame draw:style-name="mediaright" draw:name="Stimme 01 – Trennwand" text:anchor-type="paragraph" draw:z-index="0" svg:width="7.9375cm" svg:height="5.6345326834862cm"><draw:image xlink:href="Pictures/fb0e3d8af55bfb9a3669d29f140ec94c.jpg" xlink:type="simple" xlink:show="embed" xlink:actuate="onLoad"/></draw:frame>Stimme 01 – Trennwand</text:p></draw:text-box></draw:frame></draw:a></text:p><text:p text:style-name="Text_20_body"><text:span text:style-name="Strong_20_Emphasis">Politiker &amp; Einwohner:</text:span>
<text:a xlink:type="simple" xlink:href="https://www.stefanbudian.de/doku.php?id=narva:stimme_01" text:style-name="Internet_20_link" text:visited-style-name="Visited_20_Internet_20_Link">„Sie schaffen die Spaltung selbst, die Sie fürchten.“</text:a>
—
<text:span text:style-name="Emphasis"><text:span text:style-name="Strong_20_Emphasis">Ein Dialog über Zugehörigkeit, Sicherheit und die Frage, wem Estland wirklich gehört.</text:span></text:span></text:p></table:table-cell></table:table-row></table:table></draw:text-box></draw:frame></text:p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a xlink:type="simple" xlink:href="https://www.stefanbudian.de/doku.php?id=narva:stimme_02"><draw:frame draw:style-name="mediaright" draw:name="Stimme 02 - Dennoch jeden Tag Legend" text:anchor-type="paragraph" draw:z-index="0" svg:width="7.9375cm"><draw:text-box><text:p text:style-name="legendcenter"><draw:frame draw:style-name="mediaright" draw:name="Stimme 02 - Dennoch jeden Tag" text:anchor-type="paragraph" draw:z-index="1" svg:width="7.9375cm" svg:height="5.7211057692308cm"><draw:image xlink:href="Pictures/9501806630c94be6728f1ec5b4d7e34d.jpg" xlink:type="simple" xlink:show="embed" xlink:actuate="onLoad"/></draw:frame>Stimme 02 - Dennoch jeden Tag</text:p></draw:text-box></draw:frame></draw:a></text:p><text:p text:style-name="Text_20_body"><text:span text:style-name="Strong_20_Emphasis">Lehrerin aus Narva:</text:span>
<text:a xlink:type="simple" xlink:href="https://www.stefanbudian.de/doku.php?id=narva:stimme_02" text:style-name="Internet_20_link" text:visited-style-name="Visited_20_Internet_20_Link">„Was haben wir gewonnen, wenn wir eine Generation erziehen, die sich schämt?“</text:a>
—
<text:span text:style-name="Emphasis"><text:span text:style-name="Strong_20_Emphasis">Eine Pädagogin zwischen Pflicht und Empathie – über Integration, Verlust und Verantwortung.</text:span></text:span></text:p></table:table-cell></table:table-row></table:table></draw:text-box></draw:frame></text:p>
      <text:p text:style-name="Text_20_body"><draw:frame draw:style-name="PluginODTAutoStyle_Frame_13_text_frame" draw:name="Frame4" text:anchor-type="paragraph" svg:width="433.701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a xlink:type="simple" xlink:href="https://www.stefanbudian.de/doku.php?id=narva:stimme_03"><draw:frame draw:style-name="mediaright" draw:name="Stimme 03 – Unerreichbar Legend" text:anchor-type="paragraph" draw:z-index="0" svg:width="7.9375cm"><draw:text-box><text:p text:style-name="legendcenter"><draw:frame draw:style-name="mediaright" draw:name="Stimme 03 – Unerreichbar" text:anchor-type="paragraph" draw:z-index="2" svg:width="7.9375cm" svg:height="7.2720397579948cm"><draw:image xlink:href="Pictures/f749aa8fc9905114f8b87c7f4d0c11c7.jpg" xlink:type="simple" xlink:show="embed" xlink:actuate="onLoad"/></draw:frame>Stimme 03 – Unerreichbar</text:p></draw:text-box></draw:frame></draw:a></text:p><text:p text:style-name="Text_20_body"><text:span text:style-name="Strong_20_Emphasis">Schüler Maksim:</text:span>
<text:a xlink:type="simple" xlink:href="https://www.stefanbudian.de/doku.php?id=narva:stimme_03" text:style-name="Internet_20_link" text:visited-style-name="Visited_20_Internet_20_Link">„Warum darf ich nicht ich sein?“</text:a>
—
<text:span text:style-name="Emphasis"><text:span text:style-name="Strong_20_Emphasis">Ein 16-Jähriger über Sprache, Identität und das Schweigen einer Generation.</text:span></text:span></text:p></table:table-cell></table:table-row></table:table></draw:text-box></draw:frame></text:p>
      <text:p text:style-name="Text_20_body"><draw:frame draw:style-name="PluginODTAutoStyle_Frame_17_text_frame" draw:name="Frame5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a xlink:type="simple" xlink:href="https://www.stefanbudian.de/doku.php?id=narva:stimme_04"><draw:frame draw:style-name="mediaright" draw:name="Stimme 04- Ohne Worte Legend" text:anchor-type="paragraph" draw:z-index="0" svg:width="7.9375cm"><draw:text-box><text:p text:style-name="legendcenter"><draw:frame draw:style-name="mediaright" draw:name="Stimme 04- Ohne Worte" text:anchor-type="paragraph" draw:z-index="3" svg:width="7.9375cm" svg:height="10.886953551913cm"><draw:image xlink:href="Pictures/5094fc8af22a7c62ad254f63bce4f914.jpg" xlink:type="simple" xlink:show="embed" xlink:actuate="onLoad"/></draw:frame>Stimme 04- Ohne Worte</text:p></draw:text-box></draw:frame></draw:a></text:p><text:p text:style-name="Text_20_body"><text:span text:style-name="Strong_20_Emphasis">Mutter Jelena:</text:span>
<text:a xlink:type="simple" xlink:href="https://www.stefanbudian.de/doku.php?id=narva:stimme_04" text:style-name="Internet_20_link" text:visited-style-name="Visited_20_Internet_20_Link">„Die Schule hat mir mein Kind genommen.“</text:a>
—
<text:span text:style-name="Emphasis"><text:span text:style-name="Strong_20_Emphasis">Eine Familie zwischen zwei Sprachen – und der Preis der Anpassung.</text:span></text:span></text:p></table:table-cell></table:table-row></table:table></draw:text-box></draw:frame></text:p>
      <text:p text:style-name="Text_20_body"><draw:frame draw:style-name="PluginODTAutoStyle_Frame_21_text_frame" draw:name="Frame6" text:anchor-type="paragraph" svg:width="433.701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a xlink:type="simple" xlink:href="https://www.stefanbudian.de/doku.php?id=narva:stimme_05"><draw:frame draw:style-name="mediaright" draw:name="Stimme 05 - Ausrichtung Legend" text:anchor-type="paragraph" draw:z-index="0" svg:width="7.9375cm"><draw:text-box><text:p text:style-name="legendcenter"><draw:frame draw:style-name="mediaright" draw:name="Stimme 05 - Ausrichtung" text:anchor-type="paragraph" draw:z-index="4" svg:width="7.9375cm" svg:height="6.2992529534399cm"><draw:image xlink:href="Pictures/654414ac5492b93af214780a1e05b44c.jpg" xlink:type="simple" xlink:show="embed" xlink:actuate="onLoad"/></draw:frame>Stimme 05 - Ausrichtung</text:p></draw:text-box></draw:frame></draw:a></text:p><text:p text:style-name="Text_20_body"><text:span text:style-name="Strong_20_Emphasis">Junge Erwachsene – Anna:</text:span>
<text:a xlink:type="simple" xlink:href="https://www.stefanbudian.de/doku.php?id=narva:stimme_05" text:style-name="Internet_20_link" text:visited-style-name="Visited_20_Internet_20_Link">„Ich will eine Zukunft, aber wo?“</text:a>
—
<text:span text:style-name="Emphasis"><text:span text:style-name="Strong_20_Emphasis">Eine junge Frau zwischen Aufbruch, Familie und der Frage, wo Zukunft beginnt.</text:span></text:span></text:p></table:table-cell></table:table-row></table:table></draw:text-box></draw:frame></text:p>
      <text:p text:style-name="Text_20_body"><draw:frame draw:style-name="PluginODTAutoStyle_Frame_25_text_frame" draw:name="Frame7" text:anchor-type="paragraph" svg:width="433.701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a xlink:type="simple" xlink:href="https://www.stefanbudian.de/doku.php?id=narva:stimme_06"><draw:frame draw:style-name="mediaright" draw:name="Stimme 06 - Altes Haus Legend" text:anchor-type="paragraph" draw:z-index="0" svg:width="7.9375cm"><draw:text-box><text:p text:style-name="legendcenter"><draw:frame draw:style-name="mediaright" draw:name="Stimme 06 - Altes Haus" text:anchor-type="paragraph" draw:z-index="5" svg:width="7.9375cm" svg:height="4.084414845173cm"><draw:image xlink:href="Pictures/f8f94f4d532ceab848ea23d9eddd391d.jpg" xlink:type="simple" xlink:show="embed" xlink:actuate="onLoad"/></draw:frame>Stimme 06 - Altes Haus</text:p></draw:text-box></draw:frame></draw:a></text:p><text:p text:style-name="Text_20_body"><text:span text:style-name="Strong_20_Emphasis">Senioren und ihre Erfahrungen:</text:span>
<text:a xlink:type="simple" xlink:href="https://www.stefanbudian.de/doku.php?id=narva:stimme_06" text:style-name="Internet_20_link" text:visited-style-name="Visited_20_Internet_20_Link">„Ich habe Narva verändert gesehen.“</text:a>
—
<text:span text:style-name="Emphasis"><text:span text:style-name="Strong_20_Emphasis">Ein älterer Einwohner über Erinnerung, Verlust und das Bleiben in einer sich wandelnden Stadt.</text:span></text:span></text:p></table:table-cell></table:table-row></table:table></draw:text-box></draw:frame></text:p>
      <text:p text:style-name="Text_20_body"><draw:frame draw:style-name="PluginODTAutoStyle_Frame_29_text_frame" draw:name="Frame8" text:anchor-type="paragraph" svg:width="433.701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a xlink:type="simple" xlink:href="https://www.stefanbudian.de/doku.php?id=narva:stimme_07"><draw:frame draw:style-name="mediaright" draw:name="Stimme 07 – Träume und Wurzeln Legend" text:anchor-type="paragraph" draw:z-index="0" svg:width="7.9375cm"><draw:text-box><text:p text:style-name="legendcenter"><draw:frame draw:style-name="mediaright" draw:name="Stimme 07 – Träume und Wurzeln" text:anchor-type="paragraph" draw:z-index="6" svg:width="7.9375cm" svg:height="7.4607546801872cm"><draw:image xlink:href="Pictures/7a9e681875f520c1c683094fff5c0713.jpg" xlink:type="simple" xlink:show="embed" xlink:actuate="onLoad"/></draw:frame>Stimme 07 – Träume und Wurzeln</text:p></draw:text-box></draw:frame></draw:a></text:p><text:p text:style-name="Text_20_body"><text:span text:style-name="Strong_20_Emphasis">Junge Erwachsene – Dimitri:</text:span>
<text:a xlink:type="simple" xlink:href="https://www.stefanbudian.de/doku.php?id=narva:stimme_07" text:style-name="Internet_20_link" text:visited-style-name="Visited_20_Internet_20_Link">„Ich bleibe – weil jemand bleiben muss.“</text:a>
—
<text:span text:style-name="Emphasis"><text:span text:style-name="Strong_20_Emphasis">Ein junger Mann über Verantwortung, Hoffnung und Zugehörigkeit in Narva.</text:span></text:span></text:p></table:table-cell></table:table-row></table:table></draw:text-box></draw:frame></text:p>
      <text:p text:style-name="Text_20_body"><draw:frame draw:style-name="PluginODTAutoStyle_Frame_33_text_frame" draw:name="Frame9" text:anchor-type="paragraph" svg:width="433.701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a xlink:type="simple" xlink:href="https://www.stefanbudian.de/doku.php?id=narva:stimme_08"><draw:frame draw:style-name="mediaright" draw:name="Stimme 08 - Übermacht Legend" text:anchor-type="paragraph" draw:z-index="0" svg:width="7.9375cm"><draw:text-box><text:p text:style-name="legendcenter"><draw:frame draw:style-name="mediaright" draw:name="Stimme 08 - Übermacht" text:anchor-type="paragraph" draw:z-index="7" svg:width="7.9375cm" svg:height="5.9512224352828cm"><draw:image xlink:href="Pictures/f23ae9b8ec7e68de30a39f6b45e77d73.jpg" xlink:type="simple" xlink:show="embed" xlink:actuate="onLoad"/></draw:frame>Stimme 08 - Übermacht</text:p></draw:text-box></draw:frame></draw:a></text:p><text:p text:style-name="Text_20_body"><text:span text:style-name="Strong_20_Emphasis">Wirtschaftliche Entwicklung und Arbeitsmarkt:</text:span>
<text:a xlink:type="simple" xlink:href="https://www.stefanbudian.de/doku.php?id=narva:stimme_08" text:style-name="Internet_20_link" text:visited-style-name="Visited_20_Internet_20_Link">„Wir brauchen Chancen.“</text:a>
—
<text:span text:style-name="Emphasis"><text:span text:style-name="Strong_20_Emphasis">Ein ehemaliger Fabrikarbeiter über Wandel, Abwanderung und die Suche nach neuem Vertrauen.</text:span></text:span></text:p></table:table-cell></table:table-row></table:table></draw:text-box></draw:frame></text:p>
      <text:p text:style-name="Text_20_body"><draw:frame draw:style-name="PluginODTAutoStyle_Frame_37_text_frame" draw:name="Frame10" text:anchor-type="paragraph" svg:width="433.701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a xlink:type="simple" xlink:href="https://www.stefanbudian.de/doku.php?id=narva:stimme_09"><draw:frame draw:style-name="mediaright" draw:name="Stimme 09 - Zurückgehalten Legend" text:anchor-type="paragraph" draw:z-index="0" svg:width="7.9375cm"><draw:text-box><text:p text:style-name="legendcenter"><draw:frame draw:style-name="mediaright" draw:name="Stimme 09 - Zurückgehalten" text:anchor-type="paragraph" draw:z-index="8" svg:width="7.9375cm" svg:height="6.4339892227302cm"><draw:image xlink:href="Pictures/59b2107c0a6a625f9751443157adecbf.jpg" xlink:type="simple" xlink:show="embed" xlink:actuate="onLoad"/></draw:frame>Stimme 09 - Zurückgehalten</text:p></draw:text-box></draw:frame></draw:a></text:p><text:p text:style-name="Text_20_body"><text:span text:style-name="Strong_20_Emphasis">Gesundheit und Soziales:</text:span>
<text:a xlink:type="simple" xlink:href="https://www.stefanbudian.de/doku.php?id=narva:stimme_09" text:style-name="Internet_20_link" text:visited-style-name="Visited_20_Internet_20_Link">„Wir brauchen Unterstützung.“</text:a>
—
<text:span text:style-name="Emphasis"><text:span text:style-name="Strong_20_Emphasis">Eine Krankenschwester über Nähe, Überlastung und das stille Arbeiten am Rand.</text:span></text:span></text:p></table:table-cell></table:table-row></table:table></draw:text-box></draw:frame></text:p>
      <text:p text:style-name="Text_20_body"><draw:frame draw:style-name="PluginODTAutoStyle_Frame_41_text_frame" draw:name="Frame11" text:anchor-type="paragraph" svg:width="433.701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a xlink:type="simple" xlink:href="https://www.stefanbudian.de/doku.php?id=narva:stimme_10"><draw:frame draw:style-name="mediaright" draw:name="Stimme 10 - Genau Besehen Legend" text:anchor-type="paragraph" draw:z-index="0" svg:width="7.9375cm"><draw:text-box><text:p text:style-name="legendcenter"><draw:frame draw:style-name="mediaright" draw:name="Stimme 10 - Genau Besehen" text:anchor-type="paragraph" draw:z-index="9" svg:width="7.9375cm" svg:height="5.1094550369949cm"><draw:image xlink:href="Pictures/3be3385c39ac03cc3afd856f9c9fb814.jpg" xlink:type="simple" xlink:show="embed" xlink:actuate="onLoad"/></draw:frame>Stimme 10 - Genau Besehen</text:p></draw:text-box></draw:frame></draw:a></text:p><text:p text:style-name="Text_20_body"><text:span text:style-name="Strong_20_Emphasis">Umwelt und Nachhaltigkeit:</text:span>
<text:a xlink:type="simple" xlink:href="https://www.stefanbudian.de/doku.php?id=narva:stimme_10" text:style-name="Internet_20_link" text:visited-style-name="Visited_20_Internet_20_Link">„Wir brauchen eine saubere Zukunft.“</text:a>
—
<text:span text:style-name="Emphasis"><text:span text:style-name="Strong_20_Emphasis">Eine junge Umweltplanerin über Verantwortung, Altlasten und das stille Weiterbauen an der Zukunft.</text:span></text:span></text:p></table:table-cell></table:table-row></table:table></draw:text-box></draw:frame></text:p>
      <text:p text:style-name="Text_20_body"><draw:frame draw:style-name="PluginODTAutoStyle_Frame_45_text_frame" draw:name="Frame12" text:anchor-type="paragraph" svg:width="433.701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a xlink:type="simple" xlink:href="https://www.stefanbudian.de/doku.php?id=narva:stimme_11"><draw:frame draw:style-name="mediaright" draw:name="Stimme 11 – Unerreichbar Legend" text:anchor-type="paragraph" draw:z-index="0" svg:width="7.9375cm"><draw:text-box><text:p text:style-name="legendcenter"><draw:frame draw:style-name="mediaright" draw:name="Stimme 11 – Unerreichbar" text:anchor-type="paragraph" draw:z-index="10" svg:width="7.9375cm" svg:height="7.2720397579948cm"><draw:image xlink:href="Pictures/f749aa8fc9905114f8b87c7f4d0c11c7.jpg" xlink:type="simple" xlink:show="embed" xlink:actuate="onLoad"/></draw:frame>Stimme 11 – Unerreichbar</text:p></draw:text-box></draw:frame></draw:a></text:p><text:p text:style-name="Text_20_body"><text:span text:style-name="Strong_20_Emphasis">(Alternativ) Schüler Maksim:</text:span>
<text:a xlink:type="simple" xlink:href="https://www.stefanbudian.de/doku.php?id=narva:stimme_11" text:style-name="Internet_20_link" text:visited-style-name="Visited_20_Internet_20_Link">„Warum darf ich nicht ich sein?“</text:a>
—
<text:span text:style-name="Emphasis"><text:span text:style-name="Strong_20_Emphasis">Ein 16-Jähriger über Sprache, Identität und das Dazwischen zwischen zwei Heimaten.</text:span></text:span></text:p></table:table-cell></table:table-row></table:table></draw:text-box></draw:frame></text:p>
      <text:p text:style-name="Plugin_Wrap_Paragraph_Centered"><text:a xlink:type="simple" xlink:href="https://www.stefanbudian.de/doku.php?id=narva:start" text:style-name="Internet_20_link" text:visited-style-name="Visited_20_Internet_20_Link">→ Einleitung</text:a> | 
<text:a xlink:type="simple" xlink:href="https://www.stefanbudian.de/doku.php?id=narva:methode" text:style-name="Internet_20_link" text:visited-style-name="Visited_20_Internet_20_Link">Wie entstanden die Stimmen</text:a> |
<text:a xlink:type="simple" xlink:href="https://www.stefanbudian.de/doku.php?id=narva:kooperation_mit_ki" text:style-name="Internet_20_link" text:visited-style-name="Visited_20_Internet_20_Link">Über die Zusammenarbeit mit KI</text:a></text:p>
      <text:p text:style-name="Text_20_body"><text:a xlink:type="simple" xlink:href="https://www.stefanbudian.de/doku.php?id=narva:methode" text:style-name="Internet_20_link" text:visited-style-name="Visited_20_Internet_20_Link">Wie entstanden die Stimmen?</text:a> | <text:a xlink:type="simple" xlink:href="https://www.stefanbudian.de/doku.php?id=narva:kooperation_mit_ki" text:style-name="Internet_20_link" text:visited-style-name="Visited_20_Internet_20_Link">→ Über die Zusammenarbeit mit KI</text:a></text:p>
      <text:p text:style-name="Text_20_body"><draw:frame draw:style-name="PluginODTAutoStyle_Frame_49_text_frame" draw:name="Frame13" text:anchor-type="paragraph" svg:width="433.701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*Das Projekt* <text:span text:style-name="Strong_20_Emphasis">„Narva – Stimmen an der Grenze“</text:span> *geht auf ein kuratorisches Konzept zur künstlerisch-ethischen Feldforschung zurück.*
Es verbindet dokumentarische Recherche mit fiktionaler Verdichtung – als Versuch, <text:span text:style-name="Strong_20_Emphasis">Empathie zwischen getrennten Perspektiven</text:span> erfahrbar zu machen, ohne journalistische Eindeutigkeit zu beanspruchen.</text:p><text:p text:style-name="Text_20_body"><text:a xlink:type="simple" xlink:href="https://www.stefanbudian.de/doku.php?id=media:projekt:projekt_narva_expose_2.docx" text:style-name="Internet_20_link" text:visited-style-name="Visited_20_Internet_20_Link">→ BALD: Zum Konzeptdokument (Download)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stimmen_uebersicht</dc:title>
  </office:meta>
</office:document-meta>
</file>