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jpeg" manifest:full-path="Pictures/62c66d2dd42bec6054a285cb96fc7d1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sonanzraeume:resonanzraum_25-009_pl"/>Do przeglądu <text:a xlink:type="simple" xlink:href="https://www.stefanbudian.de/doku.php?id=resonanzraeume" text:style-name="Internet_20_link" text:visited-style-name="Visited_20_Internet_20_Link">“Resonanzräume der Usien“</text:a> <text:line-break/>
<text:a xlink:type="simple" xlink:href="https://www.stefanbudian.de/doku.php?id=resonanzraeume:resonanzraum_25-008" text:style-name="Internet_20_link" text:visited-style-name="Visited_20_Internet_20_Link">&lt;&lt;poprzedni</text:a> | <text:a xlink:type="simple" xlink:href="https://www.stefanbudian.de/doku.php?id=resonanzraeume:resonanzraum_25-010_pl" text:style-name="Internet_20_link" text:visited-style-name="Visited_20_Internet_20_Link">następny &gt;&gt;</text:a><text:line-break/></text:p>
      <text:p text:style-name="Text_20_body"><draw:a xlink:type="simple" xlink:href="https://www.stefanbudian.de/doku.php?id=resonanzraeume:resonanzraum_25-009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 <draw:a xlink:type="simple" xlink:href="https://www.stefanbudian.de/doku.php?id=resonanzraeume:resonanzraum_25-009_en"><draw:frame draw:style-name="media" draw:name=" english Legend" text:anchor-type="as-char" draw:z-index="0" svg:width="0.79375cm"><draw:text-box><text:p text:style-name="legendcenter"><draw:frame draw:style-name="media" draw:name=" english" text:anchor-type="as-char" draw:z-index="1" svg:width="0.79375cm" svg:height="0.396875cm"><draw:image xlink:href="Pictures/523fec53d985cd71f5a229e7874797e2.png" xlink:type="simple" xlink:show="embed" xlink:actuate="onLoad"/></draw:frame> english</text:p></draw:text-box></draw:frame></draw:a>
<text:a xlink:type="simple" xlink:href="#resonanzraeume:resonanzraum_25-009_pl" text:style-name="Local_20_link" text:visited-style-name="Visited_20_Local_20_Link">Array</text:a></text:p>
      <text:h text:style-name="Heading_20_3" text:outline-level="3"><text:bookmark-start text:name="__RefHeading___pokoj_9_jakub_pod_sztandarami_1"/><text:bookmark-start text:name="pokoj_9_jakub_pod_sztandarami"/>Pokój 9 – Jakub pod sztandarami<text:bookmark-end text:name="__RefHeading___pokoj_9_jakub_pod_sztandarami_1"/><text:bookmark-end text:name="pokoj_9_jakub_pod_sztandarami"/></text:h>
      <text:p text:style-name="Text_20_body"><text:span text:style-name=""><text:span text:style-name="Emphasis">

Warszawa, 4 czerwca 2023 roku.
Niebo jest czyste,
słońce łagodne,
i tak – naprawdę są ich miliony.
Jedni mówią: największy tłum od ’89.
Inni: tylko symbol.
Ale Jakub stoi pośrodku
i nie liczy.

Ma 26 lat,
pracuje w punkcie ksero na Mokotowie,
studiował filozofię,
ale nie skończył –
ojciec powiedział:
„Z czego chcesz żyć? Z myślenia?”

Od miesięcy wszystko wydaje się lepkie.
Wiadomości, sąsiedzi,
plakaty wyborcze,
głos jego dziewczyny mówiącej:
„I tak nic nie zmienisz.”
Jakub jej uwierzył.
Ale dziś poszedł.

Ludzi naprawdę jest dużo.
I jest głośno.
Bębny, hasła, flagi,
plakaty z sercem,
ze złością,
z nadzieją.

Jakub milczy.
Nie niesie transparentu.
Ale czuje coś:
Uniesienie w środku.
Wewnętrzne powstanie,
nie duma,
nie bunt –
raczej jak moment,
gdy ptak przestaje machać skrzydłem,
a mimo to leci.

Obok idzie dziecko.
Na plecach ma skrzydła z tektury.
Mówi: „Jestem człowiekiem z gwiazd.”
Jakub się uśmiecha.
Dziecko na chwilę gubi ojca.
Jakub bierze je za rękę.

Później, po marszu,
nie będzie pamiętał,
które hasło do niego trafiło,
kto dobrze przemawiał.
Tylko to:
że już nie czuł się
sam
pod ciężarem bezsilności.

Wieczorem zapuszcza się w nim zdanie:
„Kiedy miliony oddychają razem,
nawet najcichszy zostaje uniesiony.”


<text:line-break/>
</text:span></text:span></text:p>
      <text:p text:style-name="Text_20_body"><draw:frame draw:style-name="medialeft" draw:name="resonanz_25-009 Legend" text:anchor-type="paragraph" draw:z-index="0" svg:width="15.875cm"><draw:text-box><text:p text:style-name="legendcenter"><draw:frame draw:style-name="medialeft" draw:name="resonanz_25-009" text:anchor-type="paragraph" draw:z-index="2" svg:width="15.875cm" svg:height="11.163242009132cm"><draw:image xlink:href="Pictures/62c66d2dd42bec6054a285cb96fc7d1e.jpg" xlink:type="simple" xlink:show="embed" xlink:actuate="onLoad"/></draw:frame>resonanz_25-009</text:p></draw:text-box></draw:frame></text:p>
      <text:p text:style-name="Horizontal_20_Line"/>
      <text:p text:style-name="Text_20_body">Do przeglądu <text:a xlink:type="simple" xlink:href="https://www.stefanbudian.de/doku.php?id=resonanzraeume" text:style-name="Internet_20_link" text:visited-style-name="Visited_20_Internet_20_Link">“Resonanzräume der Usien“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onanzraeume:resonanzraum_25-009_pl</dc:title>
  </office:meta>
</office:document-meta>
</file>