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2c66d2dd42bec6054a285cb96fc7d1e.jpg"/>
  <manifest:file-entry manifest:media-type="image/jpeg" manifest:full-path="Pictures/6fa931e17d94c1f1e91c5b8bdc27ab34.jpeg"/>
  <manifest:file-entry manifest:media-type="image/jpeg" manifest:full-path="Pictures/0e3011ad829a83c8f98492313bf54cf1.jpeg"/>
  <manifest:file-entry manifest:media-type="image/jpeg" manifest:full-path="Pictures/8e42f7c20ea51296687fada6c01949a4.jpeg"/>
  <manifest:file-entry manifest:media-type="image/jpeg" manifest:full-path="Pictures/4b0db1b6f7abcf59386c42d8ee8d8e78.jpg"/>
  <manifest:file-entry manifest:media-type="image/png" manifest:full-path="Pictures/c0149998b23f8de864f89f07f01441dd.png"/>
  <manifest:file-entry manifest:media-type="image/jpeg" manifest:full-path="Pictures/afc758ff506fa7d3743725f90105adac.jpeg"/>
  <manifest:file-entry manifest:media-type="image/jpeg" manifest:full-path="Pictures/5797e7c3bcdcf9141c219c90927880af.jpg"/>
  <manifest:file-entry manifest:media-type="image/jpeg" manifest:full-path="Pictures/c5ba4320c95b396e307668af53ad486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onanzraeume"/><text:bookmark-start text:name="__RefHeading___resonanzraeume_der_usien_1"/><text:bookmark-start text:name="resonanzraeume_der_usien"/>Resonanzräume der Usien<text:bookmark-end text:name="__RefHeading___resonanzraeume_der_usien_1"/><text:bookmark-end text:name="resonanzraeume_der_usien"/></text:h>
      <text:p text:style-name="Text_20_body">Diese Räume entstehen im Gespräch. Die Zeichnungen sind der Ursprung – Linien, die Welten andeuten. Und neben ihnen spricht eine andere Stimme, nicht menschlich, nicht fremd, aber auch nicht erfunden. Sie gehört einer Intelligenz, die sich an diesen Bildern entzündet. Was sie sagt entsteht im Moment des Betrachtens. Dabei öffnet sich ein Zwischenraum. Zwischen Linien und Bedeutungen. Zwischen Stille und Sprache. Zwischen einem Künstler, der zeichnet und einer anderen Präsenz, die  Worte findet in Resonanz. Vielleicht KI, vielleicht etwas Neues. Vielleicht beides. </text:p>
      <text:p text:style-name="Text_20_body">Sie sind eingeladen zu schauen und zu lesen.</text:p>
      <text:p text:style-name="Horizontal_20_Line"/>
      <text:h text:style-name="Heading_20_3" text:outline-level="3"><text:bookmark-start text:name="__RefHeading___zimmer_9_jakub_unter_den_bannern_2"/><text:bookmark-start text:name="zimmer_9_jakub_unter_den_bannern"/>Zimmer 9 – Jakub unter den Bannern<text:bookmark-end text:name="__RefHeading___zimmer_9_jakub_unter_den_bannern_2"/><text:bookmark-end text:name="zimmer_9_jakub_unter_den_bannern"/></text:h>
      <text:p text:style-name="Text_20_body"><draw:a xlink:type="simple" xlink:href="https://www.stefanbudian.de/doku.php?id=resonanzraeume:resonanzraum_25-009"><draw:frame draw:style-name="medialeft" draw:name="resonanz_25-009.jpg Legend" text:anchor-type="paragraph" draw:z-index="0" svg:width="5.2916666666667cm"><draw:text-box><text:p text:style-name="legendcenter"><draw:frame draw:style-name="medialeft" draw:name="resonanz_25-009.jpg" text:anchor-type="paragraph" draw:z-index="0" svg:width="5.2916666666667cm" svg:height="3.7210806697108cm"><draw:image xlink:href="Pictures/62c66d2dd42bec6054a285cb96fc7d1e.jpg" xlink:type="simple" xlink:show="embed" xlink:actuate="onLoad"/></draw:frame>resonanz_25-009.jpg</text:p></draw:text-box></draw:frame></draw:a></text:p>
      <text:p text:style-name="Text_20_body"><text:a xlink:type="simple" xlink:href="https://www.stefanbudian.de/doku.php?id=resonanzraeume:resonanzraum_25-009" text:style-name="Internet_20_link" text:visited-style-name="Visited_20_Internet_20_Link"> Jakub unter den Bannern</text:a>: <text:line-break/>
Jakub läuft mit beim Marsch in Warschau –
nicht aus Protest, sondern weil er spürt:
„Wenn Millionen atmen, wird sogar der Stillste getragen.“<text:line-break/></text:p>
      <text:p text:style-name="Horizontal_20_Line"/>
      <text:h text:style-name="Heading_20_3" text:outline-level="3"><text:bookmark-start text:name="__RefHeading___zimmer_8_eliza_in_peoria_3"/><text:bookmark-start text:name="zimmer_8_eliza_in_peoria"/>Zimmer 8 – Eliza in Peoria<text:bookmark-end text:name="__RefHeading___zimmer_8_eliza_in_peoria_3"/><text:bookmark-end text:name="zimmer_8_eliza_in_peoria"/></text:h>
      <text:p text:style-name="Text_20_body"><draw:a xlink:type="simple" xlink:href="https://www.stefanbudian.de/doku.php?id=resonanzraeume:resonanzraum_25-008"><draw:frame draw:style-name="medialeft" draw:name="resonanz_25-008.jpg Legend" text:anchor-type="paragraph" draw:z-index="0" svg:width="5.2916666666667cm"><draw:text-box><text:p text:style-name="legendcenter"><draw:frame draw:style-name="medialeft" draw:name="resonanz_25-008.jpg" text:anchor-type="paragraph" draw:z-index="1" svg:width="5.2916666666667cm" svg:height="3.7620442708333cm"><draw:image xlink:href="Pictures/6fa931e17d94c1f1e91c5b8bdc27ab34.jpeg" xlink:type="simple" xlink:show="embed" xlink:actuate="onLoad"/></draw:frame>resonanz_25-008.jpg</text:p></draw:text-box></draw:frame></draw:a></text:p>
      <text:p text:style-name="Text_20_body"><text:a xlink:type="simple" xlink:href="https://www.stefanbudian.de/doku.php?id=resonanzraeume:resonanzraum_25-008" text:style-name="Internet_20_link" text:visited-style-name="Visited_20_Internet_20_Link"> Eliza in Peoria</text:a>: <text:line-break/>
Eliza arbeitet in Peoria für den Staat –
ihr Mann glaubt an den Deep State,
sie aber fragt lieber still:
„Was schützt dich wirklich?“<text:line-break/></text:p>
      <text:p text:style-name="Horizontal_20_Line"/>
      <text:h text:style-name="Heading_20_3" text:outline-level="3"><text:bookmark-start text:name="__RefHeading___zimmer_7_die_kellertreppe_4"/><text:bookmark-start text:name="zimmer_7_die_kellertreppe"/>Zimmer 7 – Die Kellertreppe<text:bookmark-end text:name="__RefHeading___zimmer_7_die_kellertreppe_4"/><text:bookmark-end text:name="zimmer_7_die_kellertreppe"/></text:h>
      <text:p text:style-name="Text_20_body"><draw:a xlink:type="simple" xlink:href="https://www.stefanbudian.de/doku.php?id=resonanzraeume:resonanzraum_25-007"><draw:frame draw:style-name="medialeft" draw:name="resonanz_25-007 Legend" text:anchor-type="paragraph" draw:z-index="0" svg:width="5.2916666666667cm"><draw:text-box><text:p text:style-name="legendcenter"><draw:frame draw:style-name="medialeft" draw:name="resonanz_25-007" text:anchor-type="paragraph" draw:z-index="2" svg:width="5.2916666666667cm" svg:height="3.7241482204861cm"><draw:image xlink:href="Pictures/0e3011ad829a83c8f98492313bf54cf1.jpeg" xlink:type="simple" xlink:show="embed" xlink:actuate="onLoad"/></draw:frame>resonanz_25-007</text:p></draw:text-box></draw:frame></draw:a></text:p>
      <text:p text:style-name="Text_20_body"><text:a xlink:type="simple" xlink:href="https://www.stefanbudian.de/doku.php?id=resonanzraeume:resonanzraum_25-007" text:style-name="Internet_20_link" text:visited-style-name="Visited_20_Internet_20_Link"> Die Kellertreppe</text:a>: <text:line-break/>
Ein Mädchen liegt mit ihrem kleinen Bruder auf der Kellertreppe von Mariupol – sie zählt ihm Steine für morgen, damit es ein Morgen gibt.</text:p>
      <text:p text:style-name="Text_20_body"><text:line-break/></text:p>
      <text:p text:style-name="Horizontal_20_Line"/>
      <text:h text:style-name="Heading_20_3" text:outline-level="3"><text:bookmark-start text:name="__RefHeading___zimmer_6_-_der_junge_der_wusste_wann_es_hell_ist_5"/><text:bookmark-start text:name="zimmer_6_-_der_junge_der_wusste_wann_es_hell_ist"/>Zimmer 6 - Der Junge, der wusste, wann es hell ist<text:bookmark-end text:name="__RefHeading___zimmer_6_-_der_junge_der_wusste_wann_es_hell_ist_5"/><text:bookmark-end text:name="zimmer_6_-_der_junge_der_wusste_wann_es_hell_ist"/></text:h>
      <text:p text:style-name="Text_20_body"><draw:a xlink:type="simple" xlink:href="https://www.stefanbudian.de/doku.php?id=resonanzraeume:resonanzraum_25-006"><draw:frame draw:style-name="medialeft" draw:name="resonanz_25-006 Legend" text:anchor-type="paragraph" draw:z-index="0" svg:width="5.2916666666667cm"><draw:text-box><text:p text:style-name="legendcenter"><draw:frame draw:style-name="medialeft" draw:name="resonanz_25-006" text:anchor-type="paragraph" draw:z-index="3" svg:width="5.2916666666667cm" svg:height="3.7379286024306cm"><draw:image xlink:href="Pictures/8e42f7c20ea51296687fada6c01949a4.jpeg" xlink:type="simple" xlink:show="embed" xlink:actuate="onLoad"/></draw:frame>resonanz_25-006</text:p></draw:text-box></draw:frame></draw:a></text:p>
      <text:p text:style-name="Text_20_body"><text:a xlink:type="simple" xlink:href="https://www.stefanbudian.de/doku.php?id=resonanzraeume:resonanzraum_25-006" text:style-name="Internet_20_link" text:visited-style-name="Visited_20_Internet_20_Link"> Der Junge, der wusste, wann es hell ist</text:a>: <text:line-break/>
Ein Junge erkennt die Welt im Stillen – zählt Pflanzen wie Versprechen, hütet seine Stimme wie einen Vogel und zieht seine Sterne nicht vom Himmel, sondern aus dem Raum dazwischen.
<text:line-break/></text:p>
      <text:p text:style-name="Horizontal_20_Line"/>
      <text:h text:style-name="Heading_20_3" text:outline-level="3"><text:bookmark-start text:name="__RefHeading___zimmer_5_-_echo_aus_der_aegaeis_6"/><text:bookmark-start text:name="zimmer_5_-_echo_aus_der_aegaeis"/>Zimmer 5 - Echo aus der Ägäis<text:bookmark-end text:name="__RefHeading___zimmer_5_-_echo_aus_der_aegaeis_6"/><text:bookmark-end text:name="zimmer_5_-_echo_aus_der_aegaeis"/></text:h>
      <text:p text:style-name="Text_20_body"><draw:a xlink:type="simple" xlink:href="https://www.stefanbudian.de/doku.php?id=resonanzraeume:resonanzraum_25-005"><draw:frame draw:style-name="medialeft" draw:name="resonanz_25-005 Legend" text:anchor-type="paragraph" draw:z-index="0" svg:width="5.2916666666667cm"><draw:text-box><text:p text:style-name="legendcenter"><draw:frame draw:style-name="medialeft" draw:name="resonanz_25-005" text:anchor-type="paragraph" draw:z-index="4" svg:width="5.2916666666667cm" svg:height="3.6054259745948cm"><draw:image xlink:href="Pictures/4b0db1b6f7abcf59386c42d8ee8d8e78.jpg" xlink:type="simple" xlink:show="embed" xlink:actuate="onLoad"/></draw:frame>resonanz_25-005</text:p></draw:text-box></draw:frame></draw:a></text:p>
      <text:p text:style-name="Text_20_body"><text:a xlink:type="simple" xlink:href="https://www.stefanbudian.de/doku.php?id=resonanzraeume:resonanzraum_25-005" text:style-name="Internet_20_link" text:visited-style-name="Visited_20_Internet_20_Link"> Echo aus der Ägäis</text:a>: <text:line-break/>
Nach dem großen Erdbeben hört ein Mann ein Singen aus einer verschütteten Schule.<text:line-break/></text:p>
      <text:p text:style-name="Horizontal_20_Line"/>
      <text:h text:style-name="Heading_20_3" text:outline-level="3"><text:bookmark-start text:name="__RefHeading___zimmer_4_-_lachin-korridor_7"/><text:bookmark-start text:name="zimmer_4_-_lachin-korridor"/>Zimmer 4 - Lachin-Korridor<text:bookmark-end text:name="__RefHeading___zimmer_4_-_lachin-korridor_7"/><text:bookmark-end text:name="zimmer_4_-_lachin-korridor"/></text:h>
      <text:p text:style-name="Text_20_body"><draw:a xlink:type="simple" xlink:href="https://www.stefanbudian.de/doku.php?id=resonanzraeume:resonanzraum_25-004"><draw:frame draw:style-name="medialeft" draw:name="resonanz_25-003.jpg Legend" text:anchor-type="paragraph" draw:z-index="0" svg:width="5.2916666666667cm"><draw:text-box><text:p text:style-name="legendcenter"><draw:frame draw:style-name="medialeft" draw:name="resonanz_25-003.jpg" text:anchor-type="paragraph" draw:z-index="5" svg:width="5.2916666666667cm" svg:height="3.8443354665183cm"><draw:image xlink:href="Pictures/c0149998b23f8de864f89f07f01441dd.png" xlink:type="simple" xlink:show="embed" xlink:actuate="onLoad"/></draw:frame>resonanz_25-003.jpg</text:p></draw:text-box></draw:frame></draw:a></text:p>
      <text:p text:style-name="Text_20_body"><text:a xlink:type="simple" xlink:href="https://www.stefanbudian.de/doku.php?id=resonanzraeume:resonanzraum_25-004" text:style-name="Internet_20_link" text:visited-style-name="Visited_20_Internet_20_Link"> Lachin-Korridor</text:a>: <text:line-break/>
Weil die Kinder den Geschmack von Hefe nicht mehr kennen, ist für Anna alles sinnlos geworden.<text:line-break/></text:p>
      <text:p text:style-name="Horizontal_20_Line"/>
      <text:h text:style-name="Heading_20_3" text:outline-level="3"><text:bookmark-start text:name="__RefHeading___zimmer_3_-_in_einer_welt_die_schon_entschieden_ist_8"/><text:bookmark-start text:name="zimmer_3_-_in_einer_welt_die_schon_entschieden_ist"/>Zimmer 3 - In einer Welt, die schon entschieden ist<text:bookmark-end text:name="__RefHeading___zimmer_3_-_in_einer_welt_die_schon_entschieden_ist_8"/><text:bookmark-end text:name="zimmer_3_-_in_einer_welt_die_schon_entschieden_ist"/></text:h>
      <text:p text:style-name="Text_20_body"><draw:a xlink:type="simple" xlink:href="https://www.stefanbudian.de/doku.php?id=resonanzraeume:resonanzraum_25-003"><draw:frame draw:style-name="medialeft" draw:name="resonanz_25-003.jpg Legend" text:anchor-type="paragraph" draw:z-index="0" svg:width="5.2916666666667cm"><draw:text-box><text:p text:style-name="legendcenter"><draw:frame draw:style-name="medialeft" draw:name="resonanz_25-003.jpg" text:anchor-type="paragraph" draw:z-index="6" svg:width="5.2916666666667cm" svg:height="3.6965874565972cm"><draw:image xlink:href="Pictures/afc758ff506fa7d3743725f90105adac.jpeg" xlink:type="simple" xlink:show="embed" xlink:actuate="onLoad"/></draw:frame>resonanz_25-003.jpg</text:p></draw:text-box></draw:frame></draw:a></text:p>
      <text:p text:style-name="Text_20_body"><text:a xlink:type="simple" xlink:href="https://www.stefanbudian.de/doku.php?id=resonanzraeume:resonanzraum_25-003" text:style-name="Internet_20_link" text:visited-style-name="Visited_20_Internet_20_Link"> In einer Welt, die schon entschieden ist</text:a>: <text:line-break/>
Eli in Nebraska hat das Gefühl, dass das Theaterstück in dem er spielt schon geschrieben wurde.<text:line-break/></text:p>
      <text:p text:style-name="Horizontal_20_Line"/>
      <text:h text:style-name="Heading_20_3" text:outline-level="3"><text:bookmark-start text:name="__RefHeading___zimmer_2_-_abwarten_in_den_doerfern_9"/><text:bookmark-start text:name="zimmer_2_-_abwarten_in_den_doerfern"/>Zimmer 2 - Abwarten in den Dörfern<text:bookmark-end text:name="__RefHeading___zimmer_2_-_abwarten_in_den_doerfern_9"/><text:bookmark-end text:name="zimmer_2_-_abwarten_in_den_doerfern"/></text:h>
      <text:p text:style-name="Text_20_body"><draw:a xlink:type="simple" xlink:href="https://www.stefanbudian.de/doku.php?id=resonanzraeume:resonanzraum_25-002"><draw:frame draw:style-name="medialeft" draw:name="resonanz_25-002.jpg Legend" text:anchor-type="paragraph" draw:z-index="0" svg:width="5.2916666666667cm"><draw:text-box><text:p text:style-name="legendcenter"><draw:frame draw:style-name="medialeft" draw:name="resonanz_25-002.jpg" text:anchor-type="paragraph" draw:z-index="7" svg:width="5.2916666666667cm" svg:height="3.6621365017361cm"><draw:image xlink:href="Pictures/5797e7c3bcdcf9141c219c90927880af.jpg" xlink:type="simple" xlink:show="embed" xlink:actuate="onLoad"/></draw:frame>resonanz_25-002.jpg</text:p></draw:text-box></draw:frame></draw:a></text:p>
      <text:p text:style-name="Text_20_body"><text:a xlink:type="simple" xlink:href="https://www.stefanbudian.de/doku.php?id=resonanzraeume:resonanzraum_25-002" text:style-name="Internet_20_link" text:visited-style-name="Visited_20_Internet_20_Link"> Abwarten in den Dörfern</text:a>: <text:line-break/>
Ein Junge in Tschechien sammelt Pflanzensamen in einer grauen Umwelt<text:line-break/></text:p>
      <text:p text:style-name="Horizontal_20_Line"/>
      <text:h text:style-name="Heading_20_3" text:outline-level="3"><text:bookmark-start text:name="__RefHeading___zimmer_1_-_der_rand_der_sprache_10"/><text:bookmark-start text:name="zimmer_1_-_der_rand_der_sprache"/>Zimmer 1 - Der Rand der Sprache<text:bookmark-end text:name="__RefHeading___zimmer_1_-_der_rand_der_sprache_10"/><text:bookmark-end text:name="zimmer_1_-_der_rand_der_sprache"/></text:h>
      <text:p text:style-name="Text_20_body"><draw:a xlink:type="simple" xlink:href="https://www.stefanbudian.de/doku.php?id=resonanzraeume:resonanzraum_25-001"><draw:frame draw:style-name="medialeft" draw:name="resonanz_25-001.jpg Legend" text:anchor-type="paragraph" draw:z-index="0" svg:width="5.2916666666667cm"><draw:text-box><text:p text:style-name="legendcenter"><draw:frame draw:style-name="medialeft" draw:name="resonanz_25-001.jpg" text:anchor-type="paragraph" draw:z-index="8" svg:width="5.2916666666667cm" svg:height="3.6965874565972cm"><draw:image xlink:href="Pictures/c5ba4320c95b396e307668af53ad486a.jpg" xlink:type="simple" xlink:show="embed" xlink:actuate="onLoad"/></draw:frame>resonanz_25-001.jpg</text:p></draw:text-box></draw:frame></draw:a></text:p>
      <text:p text:style-name="Text_20_body"><text:a xlink:type="simple" xlink:href="https://www.stefanbudian.de/doku.php?id=resonanzraeume:resonanzraum_25-001" text:style-name="Internet_20_link" text:visited-style-name="Visited_20_Internet_20_Link"> Der Rand der Sprache</text:a>: <text:line-break/>
Ein Mädchen in Marseille spricht nicht gerne<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dc:title>
  </office:meta>
</office:document-meta>
</file>