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39490c9e25ebb06da331e4ae51424a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52.916666666667cm" style:rel-width="100%" svg:height="34.13125cm" style:rel-height="scale"><draw:image xlink:href="Pictures/739490c9e25ebb06da331e4ae51424a3.jpg" xlink:type="simple" xlink:show="embed" xlink:actuate="onLoad"/></draw:frame></text:p>
      <text:p text:style-name="Text_20_body"><text:bookmark text:name="start"/>Hier geht es zu meinem aktuellen Projekt: <text:a xlink:type="simple" xlink:href="https://stefanbudian.de/ludwig/" text:style-name="Internet_20_link" text:visited-style-name="Visited_20_Internet_20_Link">Ludwig – Überfall und Überzeugung</text:a>.<text:line-break/>Weitere <text:a xlink:type="simple" xlink:href="https://www.stefanbudian.de/doku.php?id=projekte:start" text:style-name="Internet_20_link" text:visited-style-name="Visited_20_Internet_20_Link">Projekte</text:a> und <text:a xlink:type="simple" xlink:href="https://www.stefanbudian.de/doku.php?id=werk:start" text:style-name="Internet_20_link" text:visited-style-name="Visited_20_Internet_20_Link">Werke</text:a>, sowie meine <text:a xlink:type="simple" xlink:href="https://www.stefanbudian.de/doku.php?id=ueber-mich" text:style-name="Internet_20_link" text:visited-style-name="Visited_20_Internet_20_Link">Vita</text:a> finden sie hi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