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jpeg" manifest:full-path="Pictures/9fbbb131fe5a9eef73f48aab9281e19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xt:eriwan_23:tirana_23_en"/>Zu den <text:a xlink:type="simple" xlink:href="https://www.stefanbudian.de/doku.php?id=eastofthewest:reisen" text:style-name="Internet_20_link" text:visited-style-name="Visited_20_Internet_20_Link">Reiseberichten</text:a></text:p>
      <text:p text:style-name="Text_20_body"><draw:a xlink:type="simple" xlink:href="https://www.stefanbudian.de/doku.php?id=text:tirana_23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 <draw:a xlink:type="simple" xlink:href="https://www.stefanbudian.de/doku.php?id=text:tirana_23:tirana_23_en"><draw:frame draw:style-name="media" draw:name="english Legend" text:anchor-type="as-char" draw:z-index="0" svg:width="1.5875cm"><draw:text-box><text:p text:style-name="legendcenter"><draw:frame draw:style-name="media" draw:name="english" text:anchor-type="as-char" draw:z-index="1" svg:width="1.5875cm" svg:height="0.79375cm"><draw:image xlink:href="Pictures/523fec53d985cd71f5a229e7874797e2.png" xlink:type="simple" xlink:show="embed" xlink:actuate="onLoad"/></draw:frame>english</text:p></draw:text-box></draw:frame></draw:a></text:p>
      <text:h text:style-name="Heading_20_1" text:outline-level="1"><text:bookmark-start text:name="__RefHeading___yerevan_armenia_1"/><text:bookmark-start text:name="yerevan_armenia"/>2023: Yerevan, Armenia<text:bookmark-end text:name="__RefHeading___yerevan_armenia_1"/><text:bookmark-end text:name="yerevan_armenia"/></text:h>
      <text:p text:style-name="Text_20_body"><text:span text:style-name="Emphasis"><text:span text:style-name="Strong_20_Emphasis">( 5 - 13 May 2023)</text:span></text:span><text:line-break/></text:p>
      <text:p text:style-name="Text_20_body"><draw:frame draw:style-name="mediacenter" draw:name="2" text:anchor-type="paragraph" draw:z-index="2" svg:width="15.875cm" svg:height="9.2604166666667cm"><draw:image xlink:href="Pictures/9fbbb131fe5a9eef73f48aab9281e195.jpg" xlink:type="simple" xlink:show="embed" xlink:actuate="onLoad"/></draw:frame></text:p>
      <text:h text:style-name="Heading_20_2" text:outline-level="2"><text:bookmark-start text:name="__RefHeading___may_departure_2"/><text:bookmark-start text:name="may_departure"/>5 May, Departure<text:bookmark-end text:name="__RefHeading___may_departure_2"/><text:bookmark-end text:name="may_departure"/></text:h>
      <text:p text:style-name="Text_20_body">Last year</text:p>
      <text:p text:style-name="Horizontal_20_Line"/>
      <text:p text:style-name="Text_20_body">Zu den <text:a xlink:type="simple" xlink:href="https://www.stefanbudian.de/doku.php?id=eastofthewest:reisen" text:style-name="Internet_20_link" text:visited-style-name="Visited_20_Internet_20_Link">Reisebericht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xt:eriwan_23:tirana_23_en</dc:title>
  </office:meta>
</office:document-meta>
</file>