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jpeg" manifest:full-path="Pictures/7adb7d4d992e7c8cf6781f7260e69278.jpg"/>
  <manifest:file-entry manifest:media-type="image/jpeg" manifest:full-path="Pictures/d6fbe873f986df22a1de3c03fccd9c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xt:warum-oelmalerei_und_nicht_computerkunst"/>Zu den <text:a xlink:type="simple" xlink:href="https://www.stefanbudian.de/doku.php?id=logbuch" text:style-name="Internet_20_link" text:visited-style-name="Visited_20_Internet_20_Link">Reiseberichten</text:a></text:p>
      <text:p text:style-name="Text_20_body"><draw:a xlink:type="simple" xlink:href="https://www.stefanbudian.de/doku.php?id=text:warum-oelmalerei_und_nicht_computerkunst_23"><draw:frame draw:style-name="media" draw:name="deutsch Legend" text:anchor-type="as-char" draw:z-index="0" svg:width="1.5875cm"><draw:text-box><text:p text:style-name="legendcenter"><draw:frame draw:style-name="media" draw:name="deutsch" text:anchor-type="as-char" draw:z-index="0" svg:width="1.5875cm" svg:height="0.9525cm"><draw:image xlink:href="Pictures/90a388332194e6f3f74db5a3b1150c0b.png" xlink:type="simple" xlink:show="embed" xlink:actuate="onLoad"/></draw:frame>deutsch</text:p></draw:text-box></draw:frame></draw:a> <draw:a xlink:type="simple" xlink:href="https://www.stefanbudian.de/doku.php?id=text:tirana_23:tirana_23_en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</text:p>
      <text:h text:style-name="Heading_20_1" text:outline-level="1"><text:bookmark-start text:name="__RefHeading___innenwelt_warum_oelmalerei_und_nicht_computerkunst_1"/><text:bookmark-start text:name="innenwelt_warum_oelmalerei_und_nicht_computerkunst"/>2023 Innenwelt | Warum Ölmalerei und nicht Computerkunst?<text:bookmark-end text:name="__RefHeading___innenwelt_warum_oelmalerei_und_nicht_computerkunst_1"/><text:bookmark-end text:name="innenwelt_warum_oelmalerei_und_nicht_computerkunst"/></text:h>
      <text:p text:style-name="Text_20_body"><text:span text:style-name="Emphasis"><text:span text:style-name="Strong_20_Emphasis">( 10. September 2023)</text:span></text:span><text:line-break/>
<draw:frame draw:style-name="media" draw:name="2" text:anchor-type="as-char" draw:z-index="2" svg:width="7.9375cm" svg:height="10.583333333333cm"><draw:image xlink:href="Pictures/7adb7d4d992e7c8cf6781f7260e69278.jpg" xlink:type="simple" xlink:show="embed" xlink:actuate="onLoad"/></draw:frame></text:p>
      <text:h text:style-name="Heading_20_2" text:outline-level="2"><text:bookmark-start text:name="__RefHeading___gibt_es_den_westen_in_albanien_2"/><text:bookmark-start text:name="gibt_es_den_westen_in_albanien"/>Gibt es den „Westen" in Albanien?<text:bookmark-end text:name="__RefHeading___gibt_es_den_westen_in_albanien_2"/><text:bookmark-end text:name="gibt_es_den_westen_in_albanien"/></text:h>
      <text:p text:style-name="Text_20_body"><text:span text:style-name="Emphasis">17. September, im Flugzeug</text:span></text:p>
      <text:p text:style-name="Text_20_body"><draw:frame draw:style-name="mediacenter" draw:name="3" text:anchor-type="paragraph" draw:z-index="3" svg:width="15.875cm" svg:height="7.4295cm"><draw:image xlink:href="Pictures/d6fbe873f986df22a1de3c03fccd9cab.jpg" xlink:type="simple" xlink:show="embed" xlink:actuate="onLoad"/></draw:frame></text:p>
      <text:p text:style-name="Horizontal_20_Line"/>
      <text:p text:style-name="Text_20_body">Zu den <text:a xlink:type="simple" xlink:href="https://www.stefanbudian.de/doku.php?id=logbuch" text:style-name="Internet_20_link" text:visited-style-name="Visited_20_Internet_20_Link">Reiseberich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xt:warum-oelmalerei_und_nicht_computerkunst</dc:title>
  </office:meta>
</office:document-meta>
</file>