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13f8e821f6ef8f170ff37af31112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4-areal"/>Als Basisstation meiner Malerei-Expedition zu den Visegrad-Staaten habe ich virtuelle Galerien, Werkstätten, Archive, Begegnungsräume und ein Kino im Internet erstellt. </text:p>
      <text:h text:style-name="Heading_20_1" text:outline-level="1"><text:bookmark-start text:name="__RefHeading___die_v4-anlage_1"/><text:bookmark-start text:name="die_v4-anlage"/>Die V4-Anlage<text:bookmark-end text:name="__RefHeading___die_v4-anlage_1"/><text:bookmark-end text:name="die_v4-anlage"/></text:h>
      <text:p text:style-name="Text_20_body">Heute ist der 12. April 2020. Ostersonntag. Seit dem 13. März gelten für Deutschland verschärfte Kontaktsperren wegen der Virus-Pandemie. In der Nachbarschaft machen wir nun seit 3 Wochen Musik auf den Balkonen und in den Gärten. Um die Moral hochzuhalten in der Distanzierung. 
Ich bereite meine virtuelle Welt für Ausstellungen vor. Durch Covid19 ist diese Welt jetzt unmittelbarer, denn der Weg ins Virtuelle liegt während der gesellschaftlichen Konsequenzen der Pandemie näher als zuvor. Es gibt viele Kulturschaffende und -Institutionen, die derzeit nach Möglichkeiten suchen, ihre Arbeit „online“ zugänglich zu machen. Ich wünsche den Kolleg*innen das beste, bleibe aber für mich selbst bei dem langsamen Aufbau, den ich seit langem hier betreibe.
Direktzugang über einen Klick auf das Brunnen-Symbol:</text:p>
      <text:p text:style-name="Text_20_body"><draw:a xlink:type="simple" xlink:href="http://www.stefanbudian.de/v4/areal/index.html#fountain"><draw:frame draw:style-name="media" draw:name="0" text:anchor-type="as-char" draw:z-index="0" svg:width="2.1960416666667cm" svg:height="2.1960416666667cm"><draw:image xlink:href="Pictures/eb13f8e821f6ef8f170ff37af311121c.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4-areal</dc:title>
  </office:meta>
</office:document-meta>
</file>